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16c800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54eb2" style:font-size-asian="12pt" style:font-style-asian="normal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dd012" style:font-size-asian="12pt" style:font-style-asian="normal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71f55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71f55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fo:background-color="#ffff00" loext:char-shading-value="0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71f55" fo:background-color="#ffff00" loext:char-shading-value="0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b71f5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b71f55" fo:background-color="transparent" loext:char-shading-value="0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b71f55" fo:background-color="transparent" loext:char-shading-value="0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13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14" style:family="text">
      <style:text-properties style:use-window-font-color="true" loext:opacity="0%" style:font-name="Calibri" fo:font-size="12pt" fo:language="pt" fo:country="BR" fo:font-style="normal" fo:font-weight="bold" officeooo:rsid="00b71f55" style:font-size-asian="12pt" style:font-style-asian="normal" style:font-weight-asian="bold" style:font-size-complex="12pt" style:font-weight-complex="bold"/>
    </style:style>
    <style:style style:name="T15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16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bold" officeooo:rsid="00b71f55" style:font-size-asian="12pt" style:font-style-asian="normal" style:font-weight-asian="bold" style:font-size-complex="12pt"/>
    </style:style>
    <style:style style:name="T18" style:family="text">
      <style:text-properties officeooo:rsid="00add012"/>
    </style:style>
    <style:style style:name="T19" style:family="text">
      <style:text-properties officeooo:rsid="00b71f55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9">PREFEITURA MUNICIPAL DE TRAMANDAÍ</text:p>
      <text:p text:style-name="P8">Secretaria Municipal De Administração </text:p>
      <text:p text:style-name="P7"/>
      <text:p text:style-name="P1"><draw:line text:anchor-type="paragraph" draw:z-index="1" draw:name="Linha horizontal 1" draw:style-name="gr1" draw:text-style-name="P14" svg:x1="0.933cm" svg:y1="0.233cm" svg:x2="16.147cm" svg:y2="0.233cm"><text:p/></draw:line></text:p>
      <text:p text:style-name="P2"/>
      <text:p text:style-name="P3"><text:span text:style-name="T12">ATA DE SESSÃO DE ABERTURA DE PRO</text:span><text:span text:style-name="T15">P</text:span><text:span text:style-name="T12">OSTAS DISPENSA DE LICITAÇÃO Nº </text:span><text:span text:style-name="T17">60</text:span><text:span text:style-name="T12">/202</text:span><text:span text:style-name="T16">6</text:span></text:p>
      <text:p text:style-name="P11"/>
      <text:p text:style-name="P13"><text:span text:style-name="T1">Aos </text:span><text:span text:style-name="T2">quinze</text:span><text:span text:style-name="T1"> dias do mês de maio do ano de dois mil e vinte e seis, às qu</text:span><text:span text:style-name="T2">inze</text:span><text:span text:style-name="T1"> horas, nas dependências da Prefeitura Municipal de Tramandaí, situada na Avenida da Igreja, nº 346, Centro, </text:span><text:span text:style-name="T5">procedeu a Agente de Contratação, </text:span><text:span text:style-name="T6">designada pela Portaria nº 479/2026, </text:span><text:span text:style-name="T5">à abertura </text:span><text:span text:style-name="T6">das propostas referentes à Dispensa de Licitação nº </text:span><text:span text:style-name="T7">60</text:span><text:span text:style-name="T6">/2026, Processo Administrativo nº </text:span><text:span text:style-name="T7">57.558</text:span><text:span text:style-name="T6">/2026</text:span><text:span text:style-name="T1">, cujo objeto consiste na aquisição de </text:span><text:span text:style-name="T2">equipamentos (coifa com exaustor e tanque industrial)</text:span><text:span text:style-name="T1">, com fundamento no art. 75, inciso II, da Lei Federal nº 14.133/2021. Registra-se que foram acostadas aos autos 0</text:span><text:span text:style-name="T2">1</text:span><text:span text:style-name="T1"> (</text:span><text:span text:style-name="T2">uma</text:span><text:span text:style-name="T1">) proposta física, encaminhada pela Secretaria de </text:span><text:span text:style-name="T2">Desenvolvimento e Assistência Social</text:span><text:span text:style-name="T1">, conforme folha </text:span><text:span text:style-name="T2">38</text:span><text:span text:style-name="T1">, bem como 0</text:span><text:span text:style-name="T2">1</text:span><text:span text:style-name="T1"> (</text:span><text:span text:style-name="T2">uma</text:span><text:span text:style-name="T1">) proposta recebida por meio eletrônico, conforme folh</text:span><text:span text:style-name="T9">a </text:span><text:span text:style-name="T11">61 e 62</text:span><text:span text:style-name="T9">. Após</text:span><text:span text:style-name="T1"> a abertura e análise das propostas, verificou-se que a empresa </text:span><text:span text:style-name="T14">MARCO AURELIO COSTA</text:span><text:span text:style-name="T1">, inscrita no CNPJ sob o nº </text:span><text:span text:style-name="T2">50.020.169/0001-81</text:span><text:span text:style-name="T1">, apresentou valor global de </text:span><text:span text:style-name="T13">R$ </text:span><text:span text:style-name="T14">11.300</text:span><text:span text:style-name="T1"> (</text:span><text:span text:style-name="T2">onze mil e trezentos reais</text:span><text:span text:style-name="T1">); a empresa </text:span><text:span text:style-name="T14">FUNILARIA E SERRALHERIA REIS LTDA</text:span><text:span text:style-name="T1">, inscrita no CNPJ sob o nº </text:span><text:span text:style-name="T2">90.531.880/0001-15</text:span><text:span text:style-name="T1">, apresentou valor global de </text:span><text:span text:style-name="T13">R$ 11.</text:span><text:span text:style-name="T14">383</text:span><text:span text:style-name="T1"> (onze mil, </text:span><text:span text:style-name="T2">trezentos e oitenta e três reais</text:span><text:span text:style-name="T1">). Identificada a proposta mais vantajosa, procedeu-se à análise da documentação de habilitação da empresa </text:span><text:span text:style-name="T14">MARCO AURELIO COSTA</text:span><text:span text:style-name="T1">, constatando-se que a mesma se encontra em conformidade com as exigências da Lei nº 14.133/2021 e d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12"/>
      <text:p text:style-name="P6"/>
      <text:p text:style-name="P6"/>
      <text:p text:style-name="P5">Cristiane Cardoso da Silva</text:p>
      <text:p text:style-name="P4">Agente de Contratação</text:p>
      <text:p text:style-name="P4">Portaria nº <text:span text:style-name="T18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1H14M</meta:editing-duration>
    <meta:editing-cycles>45</meta:editing-cycles>
    <meta:generator>LibreOffice/7.0.3.1$Windows_X86_64 LibreOffice_project/d7547858d014d4cf69878db179d326fc3483e082</meta:generator>
    <dc:date>2026-05-18T17:30:02.233000000</dc:date>
    <meta:print-date>2026-05-18T17:30:10.805000000</meta:print-date>
    <meta:document-statistic meta:table-count="0" meta:image-count="1" meta:object-count="0" meta:page-count="1" meta:paragraph-count="8" meta:word-count="288" meta:character-count="1874" meta:non-whitespace-character-count="1592"/>
  </office:meta>
</office:document-meta>
</file>