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officeooo:rsid="00354eb2" officeooo:paragraph-rsid="00354eb2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1pt" fo:language="pt" fo:country="BR" fo:font-style="normal" fo:font-weight="bold" officeooo:rsid="00add012" officeooo:paragraph-rsid="00add012" fo:background-color="transparent" style:font-size-asian="11pt" style:font-style-asian="normal" style:font-weight-asian="bold" style:font-name-complex="Arial" style:font-size-complex="11pt" style:font-style-complex="normal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1pt" fo:language="pt" fo:country="BR" fo:font-style="normal" fo:font-weight="normal" officeooo:rsid="0003c192" officeooo:paragraph-rsid="0016c800" fo:background-color="transparent" style:font-size-asian="11pt" style:font-style-asian="normal" style:font-weight-asian="normal" style:font-name-complex="Arial" style:font-size-complex="11pt" style:font-style-complex="normal" style:font-weight-complex="bold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1pt" fo:language="pt" fo:country="BR" fo:font-style="normal" fo:font-weight="normal" officeooo:rsid="0003c192" officeooo:paragraph-rsid="00add012" fo:background-color="transparent" style:font-size-asian="11pt" style:font-style-asian="normal" style:font-weight-asian="normal" style:font-name-complex="Arial" style:font-size-complex="11pt" style:font-style-complex="normal" style:font-weight-complex="bold"/>
    </style:style>
    <style:style style:name="P1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bb2454"/>
    </style:style>
    <style:style style:name="P13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b8a486" style:font-size-asian="12pt" style:font-style-asian="normal" style:font-weight-asian="normal" style:font-size-complex="12pt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b944b2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baf9ca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bb2454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beaa1e" style:font-size-asian="12pt" style:font-style-asian="normal" style:font-weight-asian="normal" style:font-size-complex="12pt" style:font-weight-complex="normal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3677a1" fo:background-color="#ffff00" loext:char-shading-value="0" style:font-size-asian="12pt" style:font-style-asian="normal" style:font-weight-asian="normal" style:font-size-complex="12pt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baf9ca" fo:background-color="#ffff00" loext:char-shading-value="0" style:font-size-asian="12pt" style:font-style-asian="normal" style:font-weight-asian="normal" style:font-size-complex="12pt" style:font-weight-complex="normal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beaa1e" fo:background-color="#ffff00" loext:char-shading-value="0" style:font-size-asian="12pt" style:font-style-asian="normal" style:font-weight-asian="normal" style:font-size-complex="12pt" style:font-weight-complex="normal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2" style:family="text">
      <style:text-properties style:use-window-font-color="true" loext:opacity="0%" style:font-name="Calibri" fo:font-size="12pt" fo:language="pt" fo:country="BR" fo:font-style="normal" fo:font-weight="normal" officeooo:rsid="00b8a486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3" style:family="text">
      <style:text-properties style:use-window-font-color="true" loext:opacity="0%" style:font-name="Calibri" fo:font-size="12pt" fo:language="pt" fo:country="BR" fo:font-style="normal" fo:font-weight="normal" officeooo:rsid="00baf9ca" fo:background-color="transparent" loext:char-shading-value="0" style:font-size-asian="12pt" style:font-style-asian="normal" style:font-weight-asian="normal" style:font-size-complex="12pt" style:font-weight-complex="normal"/>
    </style:style>
    <style:style style:name="T14" style:family="text">
      <style:text-properties style:use-window-font-color="true" loext:opacity="0%" style:font-name="Calibri" fo:font-size="12pt" fo:language="pt" fo:country="BR" fo:font-style="normal" fo:font-weight="normal" officeooo:rsid="00baf9ca" fo:background-color="transparent" loext:char-shading-value="0" style:font-size-asian="12pt" style:font-style-asian="normal" style:font-weight-asian="normal" style:font-size-complex="12pt" style:font-weight-complex="normal"/>
    </style:style>
    <style:style style:name="T15" style:family="text">
      <style:text-properties style:use-window-font-color="true" loext:opacity="0%" style:font-name="Calibri" fo:font-size="12pt" fo:language="pt" fo:country="BR" fo:font-style="normal" fo:font-weight="normal" officeooo:rsid="00beaa1e" fo:background-color="transparent" loext:char-shading-value="0" style:font-size-asian="12pt" style:font-style-asian="normal" style:font-weight-asian="normal" style:font-size-complex="12pt" style:font-weight-complex="normal"/>
    </style:style>
    <style:style style:name="T16" style:family="text">
      <style:text-properties style:use-window-font-color="true" loext:opacity="0%" style:font-name="Calibri" fo:font-size="12pt" fo:language="pt" fo:country="BR" fo:font-style="normal" fo:font-weight="bold" style:font-size-asian="12pt" style:font-style-asian="normal" style:font-weight-asian="bold" style:font-size-complex="12pt"/>
    </style:style>
    <style:style style:name="T17" style:family="text">
      <style:text-properties style:use-window-font-color="true" loext:opacity="0%" style:font-name="Calibri" fo:font-size="12pt" fo:language="pt" fo:country="BR" fo:font-style="normal" fo:font-weight="bold" officeooo:rsid="003677a1" style:font-size-asian="12pt" style:font-style-asian="normal" style:font-weight-asian="bold" style:font-size-complex="12pt" style:font-weight-complex="bold"/>
    </style:style>
    <style:style style:name="T18" style:family="text">
      <style:text-properties style:use-window-font-color="true" loext:opacity="0%" style:font-name="Calibri" fo:font-size="12pt" fo:language="pt" fo:country="BR" fo:font-style="normal" fo:font-weight="bold" officeooo:rsid="00b944b2" style:font-size-asian="12pt" style:font-style-asian="normal" style:font-weight-asian="bold" style:font-size-complex="12pt" style:font-weight-complex="bold"/>
    </style:style>
    <style:style style:name="T19" style:family="text">
      <style:text-properties style:use-window-font-color="true" loext:opacity="0%" style:font-name="Calibri" fo:font-size="12pt" fo:language="pt" fo:country="BR" fo:font-style="normal" fo:font-weight="bold" officeooo:rsid="00baf9ca" style:font-size-asian="12pt" style:font-style-asian="normal" style:font-weight-asian="bold" style:font-size-complex="12pt" style:font-weight-complex="bold"/>
    </style:style>
    <style:style style:name="T20" style:family="text">
      <style:text-properties style:use-window-font-color="true" loext:opacity="0%" style:font-name="Calibri" fo:font-size="12pt" fo:language="pt" fo:country="BR" fo:font-style="normal" fo:font-weight="bold" officeooo:rsid="00bb2454" style:font-size-asian="12pt" style:font-style-asian="normal" style:font-weight-asian="bold" style:font-size-complex="12pt" style:font-weight-complex="bold"/>
    </style:style>
    <style:style style:name="T21" style:family="text">
      <style:text-properties style:use-window-font-color="true" loext:opacity="0%" style:font-name="Calibri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22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23" style:family="text">
      <style:text-properties style:use-window-font-color="true" loext:opacity="0%" style:font-name="Calibri" fo:font-size="12pt" fo:language="pt" fo:country="BR" fo:font-style="normal" fo:font-weight="bold" officeooo:rsid="00b8a486" style:font-size-asian="12pt" style:font-style-asian="normal" style:font-weight-asian="bold" style:font-size-complex="12pt"/>
    </style:style>
    <style:style style:name="T24" style:family="text">
      <style:text-properties officeooo:rsid="00add012"/>
    </style:style>
    <style:style style:name="T25" style:family="text">
      <style:text-properties officeooo:rsid="00beaa1e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9">PREFEITURA MUNICIPAL DE TRAMANDAÍ</text:p>
      <text:p text:style-name="P8">Secretaria Municipal De Administração </text:p>
      <text:p text:style-name="P7"/>
      <text:p text:style-name="P1"><draw:line text:anchor-type="paragraph" draw:z-index="1" draw:name="Linha horizontal 1" draw:style-name="gr1" draw:text-style-name="P13" svg:x1="0.933cm" svg:y1="0.233cm" svg:x2="16.147cm" svg:y2="0.233cm"><text:p/></draw:line></text:p>
      <text:p text:style-name="P2"/>
      <text:p text:style-name="P3"><text:span text:style-name="T16">ATA DE SESSÃO DE ABERTURA DE PRO</text:span><text:span text:style-name="T21">P</text:span><text:span text:style-name="T16">OSTAS DISPENSA DE LICITAÇÃO Nº </text:span><text:span text:style-name="T23">52</text:span><text:span text:style-name="T16">/202</text:span><text:span text:style-name="T22">6</text:span></text:p>
      <text:p text:style-name="P12"><text:span text:style-name="T1">Aos </text:span><text:span text:style-name="T2">quinze</text:span><text:span text:style-name="T1"> dias do mês de maio do ano de dois mil e vinte e seis, às </text:span><text:span text:style-name="T2">dezesseis</text:span><text:span text:style-name="T1"> horas, nas dependências da Prefeitura Municipal de Tramandaí, situada na Avenida da Igreja, nº 346, Centro, </text:span><text:span text:style-name="T10">procedeu a Agente de Contratação, </text:span><text:span text:style-name="T11">designada pela Portaria nº 479/2026, </text:span><text:span text:style-name="T10">à abertura </text:span><text:span text:style-name="T11">das propostas referentes à Dispensa de Licitação nº </text:span><text:span text:style-name="T12">52</text:span><text:span text:style-name="T11">/2026, Processo Administrativo nº </text:span><text:span text:style-name="T12">25.712/2026</text:span><text:span text:style-name="T1">, cujo objeto consiste na aquisição de </text:span><text:span text:style-name="T2">utensílios domésticos e equipamentos para montagem de uma cozinha industrial para efetivação do Programa Prato Gaúcho</text:span><text:span text:style-name="T1">, com fundamento no art. 75, inciso II, da Lei Federal nº 14.133/2021. Registra-se que foram acostadas ao </text:span><text:span text:style-name="T2">processo</text:span><text:span text:style-name="T1"> 0</text:span><text:span text:style-name="T2">1</text:span><text:span text:style-name="T1"> (</text:span><text:span text:style-name="T2">uma</text:span><text:span text:style-name="T1">) proposta física, encaminhadas pela Secretaria de </text:span><text:span text:style-name="T2">Desenvolvimento e Assistência Social</text:span><text:span text:style-name="T1">, conforme folha </text:span><text:span text:style-name="T2">51</text:span><text:span text:style-name="T1">, bem como 0</text:span><text:span text:style-name="T2">1</text:span><text:span text:style-name="T1"> (</text:span><text:span text:style-name="T2">uma</text:span><text:span text:style-name="T1">) proposta recebida por meio eletrônico, conforme folha </text:span><text:span text:style-name="T6">84</text:span><text:span text:style-name="T1">. </text:span><text:span text:style-name="T3"><text:s/>Considerando que a presente dispensa foi realizada por item, totalizando 11 (onze), e tendo em vista que os itens 1, 4, 8, 9, 10 e 11 não obtiveram propostas, segue, abaixo, o resultado dos itens remanescentes. </text:span><text:span text:style-name="T1">Após a abertura e análise das propostas, verificou-se que a empresa </text:span><text:span text:style-name="T20">REJUVI ATACADISTA LTDA</text:span><text:span text:style-name="T1"> inscrita no CNPJ sob o nº </text:span><text:span text:style-name="T3">53.824.879/0001-52</text:span><text:span text:style-name="T1">, apresentou </text:span><text:span text:style-name="T3">proposta para o item 02, o valor unitário de R$ 53,56 </text:span><text:span text:style-name="T5">(cinquenta e três reais e cinquenta e seis centavos)</text:span><text:span text:style-name="T3">, no item 03, o valor unitário de R$ 26,62 </text:span><text:span text:style-name="T5">(vinte e seis reais e sessenta e dois centavos)</text:span><text:span text:style-name="T3">, no item 05, no valor unitário de R$ 460,00 </text:span><text:span text:style-name="T5">(quatrocentos e sessenta reais)</text:span><text:span text:style-name="T3">, no item 06, no valor unitário de R$ 196,55 </text:span><text:span text:style-name="T5">(cento e noventa e seis reais e cinquenta e cinco centavos)</text:span><text:span text:style-name="T3"> e item 07, no valor unitário de R$ 76,26 </text:span><text:span text:style-name="T5">(setenta e seis reais e vinte e seis centavos)</text:span><text:span text:style-name="T3">, </text:span><text:span text:style-name="T4">e a empresa </text:span><text:span text:style-name="T19">B2G CONSTRUÇÕES E SERVIÇOS LTDA </text:span><text:span text:style-name="T1">inscrita no CNPJ sob o nº </text:span><text:span text:style-name="T5">59.059.559/0001-30</text:span><text:span text:style-name="T4"> apresentou proposta para o item 7, no valor unitário de R$ 71,90 </text:span><text:span text:style-name="T5">(setenta e um reais e noventa centavos)</text:span><text:span text:style-name="T4">. Contudo, conforme consta à</text:span><text:span text:style-name="T14"> fl. </text:span><text:span text:style-name="T15">82</text:span><text:span text:style-name="T14">, desistiu d</text:span><text:span text:style-name="T4">o fornecimento do objeto por não possuir o atestado de capacidade de fornecimento exigido no subitem 3.1.8 do edital. </text:span><text:span text:style-name="T1">Identificada a proposta mais vantajosa, procedeu-se à análise da documentação de habilitação da empresa </text:span><text:span text:style-name="T20">REJUVI ATACADISTA LTDA</text:span><text:span text:style-name="T1">, constatando-se que a mesma se encontra em conformidade com as exigências da Lei nº 14.133/2021 e do Decreto Municipal nº 5.157/2023. Diante do exposto, a presente Dispensa de Licitação é encaminhada à autoridade competente para análise e deliberação quanto à autorização da contratação. Nada mais havendo a tratar, lavra-se a presente ata, que segue devidamente assinada. </text:span></text:p>
      <text:p text:style-name="P11"/>
      <text:p text:style-name="P6"/>
      <text:p text:style-name="P5">Cristiane Cardoso da Silva</text:p>
      <text:p text:style-name="P4">Agente de Contratação</text:p>
      <text:p text:style-name="P4">Portaria nº <text:span text:style-name="T24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1H51M56S</meta:editing-duration>
    <meta:editing-cycles>49</meta:editing-cycles>
    <meta:generator>LibreOffice/7.0.3.1$Windows_X86_64 LibreOffice_project/d7547858d014d4cf69878db179d326fc3483e082</meta:generator>
    <dc:date>2026-05-18T16:40:23.645000000</dc:date>
    <meta:print-date>2026-03-17T11:26:04.821000000</meta:print-date>
    <meta:document-statistic meta:table-count="0" meta:image-count="1" meta:object-count="0" meta:page-count="1" meta:paragraph-count="8" meta:word-count="442" meta:character-count="2750" meta:non-whitespace-character-count="2313"/>
  </office:meta>
</office:document-meta>
</file>