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54eb2" style:font-size-asian="12pt" style:font-style-asian="normal" style:font-weight-asian="normal" style:font-size-complex="12pt" style:font-weight-complex="normal"/>
    </style:style>
    <style:style style:name="P4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officeooo:rsid="00354eb2" officeooo:paragraph-rsid="00354eb2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1pt" fo:language="pt" fo:country="BR" fo:font-style="normal" fo:font-weight="bold" officeooo:rsid="00add012" officeooo:paragraph-rsid="00add012" fo:background-color="transparent" style:font-size-asian="11pt" style:font-style-asian="normal" style:font-weight-asian="bold" style:font-name-complex="Arial" style:font-size-complex="11pt" style:font-style-complex="normal" style:font-weight-complex="bold"/>
    </style:style>
    <style:style style:name="P7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1pt" fo:language="pt" fo:country="BR" fo:font-style="normal" fo:font-weight="normal" officeooo:rsid="0003c192" officeooo:paragraph-rsid="0016c800" fo:background-color="transparent" style:font-size-asian="11pt" style:font-style-asian="normal" style:font-weight-asian="normal" style:font-name-complex="Arial" style:font-size-complex="11pt" style:font-style-complex="normal" style:font-weight-complex="bold"/>
    </style:style>
    <style:style style:name="P8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add012" style:font-size-asian="12pt" style:font-style-asian="normal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1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12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13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officeooo:paragraph-rsid="00ba3cf9"/>
    </style:style>
    <style:style style:name="P14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03c192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size-complex="12pt" style:font-weight-complex="normal"/>
    </style:style>
    <style:style style:name="T5" style:family="text">
      <style:text-properties style:use-window-font-color="true" loext:opacity="0%" style:font-name="Calibri" fo:font-size="12pt" fo:language="pt" fo:country="BR" fo:font-style="normal" fo:font-weight="normal" officeooo:rsid="00b6938e" fo:background-color="transparent" loext:char-shading-value="0" style:font-size-asian="12pt" style:font-style-asian="normal" style:font-weight-asian="normal" style:font-size-complex="12pt" style:font-weight-complex="normal"/>
    </style:style>
    <style:style style:name="T6" style:family="text">
      <style:text-properties style:use-window-font-color="true" loext:opacity="0%" style:font-name="Calibri" fo:font-size="12pt" fo:language="pt" fo:country="BR" fo:font-style="normal" fo:font-weight="bold" style:font-size-asian="12pt" style:font-style-asian="normal" style:font-weight-asian="bold" style:font-size-complex="12pt"/>
    </style:style>
    <style:style style:name="T7" style:family="text">
      <style:text-properties style:use-window-font-color="true" loext:opacity="0%" style:font-name="Calibri" fo:font-size="12pt" fo:language="pt" fo:country="BR" fo:font-style="normal" fo:font-weight="bold" officeooo:rsid="003677a1" style:font-size-asian="12pt" style:font-style-asian="normal" style:font-weight-asian="bold" style:font-size-complex="12pt" style:font-weight-complex="bold"/>
    </style:style>
    <style:style style:name="T8" style:family="text">
      <style:text-properties style:use-window-font-color="true" loext:opacity="0%" style:font-name="Calibri" fo:font-size="12pt" fo:language="pt" fo:country="BR" fo:font-style="normal" fo:font-weight="bold" officeooo:rsid="0035d3b5" style:font-size-asian="12pt" style:font-style-asian="normal" style:font-weight-asian="bold" style:font-size-complex="12pt"/>
    </style:style>
    <style:style style:name="T9" style:family="text">
      <style:text-properties style:use-window-font-color="true" loext:opacity="0%" style:font-name="Calibri" fo:font-size="12pt" fo:language="pt" fo:country="BR" fo:font-style="normal" fo:font-weight="bold" officeooo:rsid="008ce16b" style:font-size-asian="12pt" style:font-style-asian="normal" style:font-weight-asian="bold" style:font-size-complex="12pt"/>
    </style:style>
    <style:style style:name="T10" style:family="text">
      <style:text-properties style:use-window-font-color="true" loext:opacity="0%" style:font-name="Calibri" fo:font-size="12pt" fo:language="pt" fo:country="BR" fo:font-style="normal" fo:font-weight="bold" officeooo:rsid="00acab86" style:font-size-asian="12pt" style:font-style-asian="normal" style:font-weight-asian="bold" style:font-size-complex="12pt"/>
    </style:style>
    <style:style style:name="T11" style:family="text">
      <style:text-properties officeooo:rsid="00add012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11">PREFEITURA MUNICIPAL DE TRAMANDAÍ</text:p>
      <text:p text:style-name="P10">Secretaria Municipal De Administração </text:p>
      <text:p text:style-name="P9"/>
      <text:p text:style-name="P1"><draw:line text:anchor-type="paragraph" draw:z-index="1" draw:name="Linha horizontal 1" draw:style-name="gr1" draw:text-style-name="P14" svg:x1="0.933cm" svg:y1="0.233cm" svg:x2="16.147cm" svg:y2="0.233cm"><text:p/></draw:line></text:p>
      <text:p text:style-name="P2"/>
      <text:p text:style-name="P4"><text:span text:style-name="T6">ATA DE SESSÃO DE ABERTURA DE PRO</text:span><text:span text:style-name="T8">P</text:span><text:span text:style-name="T6">OSTAS DISPENSA DE LICITAÇÃO Nº </text:span><text:span text:style-name="T10">48</text:span><text:span text:style-name="T6">/202</text:span><text:span text:style-name="T9">6</text:span></text:p>
      <text:p text:style-name="P3"/>
      <text:p text:style-name="P13"><text:span text:style-name="T1">Aos cinco dias do mês de maio do ano de dois mil e vinte e seis, às quatorze horas, nas dependências da Prefeitura Municipal de Tramandaí, situada na Avenida da Igreja, nº 346, Centro, </text:span><text:span text:style-name="T2">procedeu a Agente de Contratação, </text:span><text:span text:style-name="T3">designada pela Portaria nº 479/2026, </text:span><text:span text:style-name="T2">à abertura </text:span><text:span text:style-name="T3">das propostas referentes à Dispensa de Licitação nº 48/2026, Processo Administrativo nº 23.847/2026</text:span><text:span text:style-name="T1">, cujo objeto consiste na aquisição de fardamentos completos, compostos por calções, camisas, meias e bolas oficiais, destinados à premiação, com fundamento no art. 75, inciso II, da Lei Federal nº 14.133/2021. Registra-se que foram acostadas aos autos 03 (três) propostas físicas, encaminhadas pela Secretaria de Esportes, conforme folhas 27 a 29, bem como 02 (duas) propostas recebidas por meio eletrônico, conforme folha</text:span><text:span text:style-name="T4">s </text:span><text:span text:style-name="T5">55 a 59</text:span><text:span text:style-name="T4">. A</text:span><text:span text:style-name="T1">pós a abertura e análise das propostas, verificou-se que a empresa </text:span><text:span text:style-name="T7">PC Uniformes Ltda</text:span><text:span text:style-name="T1">., inscrita no CNPJ sob o nº 07.788.427/0001-45, apresentou valor global de </text:span><text:span text:style-name="T7">R$ 18.987,00</text:span><text:span text:style-name="T1"> (dezoito mil, novecentos e oitenta e sete reais); a empresa </text:span><text:span text:style-name="T7">Ephe Confecções Ltda</text:span><text:span text:style-name="T1">., inscrita no CNPJ sob o nº 13.346.437/0001-23, apresentou valor global de </text:span><text:span text:style-name="T7">R$ 11.770,00</text:span><text:span text:style-name="T1"> (onze mil, setecentos e setenta reais); a empresa </text:span><text:span text:style-name="T7">Luciano dos Santos Vidor</text:span><text:span text:style-name="T1">, inscrita no CNPJ sob o nº 07.903.381/0001-68, apresentou valor global de </text:span><text:span text:style-name="T7">R$ 9.676,70</text:span><text:span text:style-name="T1"> (nove mil, seiscentos e setenta e seis reais e setenta centavos); a empresa </text:span><text:span text:style-name="T7">SVC Indústria e Comércio de Confecções Ltda.</text:span><text:span text:style-name="T1">, inscrita no CNPJ sob o nº 63.175.015/0001-00, apresentou valor global de </text:span><text:span text:style-name="T7">R$ 9.530,00</text:span><text:span text:style-name="T1"> (nove mil, quinhentos e trinta reais); e a empresa </text:span><text:span text:style-name="T7">Luciano dos Santos Vidor</text:span><text:span text:style-name="T1">, inscrita no CNPJ sob o nº 07.903.381/0001-68, apresentou valor global de </text:span><text:span text:style-name="T7">R$ 11.102,00</text:span><text:span text:style-name="T1"> (onze mil, cento e dois reais). Identificada a proposta mais vantajosa, procedeu-se à análise da documentação de habilitação da empresa </text:span><text:span text:style-name="T7">SVC Indústria e Comércio de Confecções Ltda.</text:span><text:span text:style-name="T1">, constatando-se que a mesma se encontra em conformidade com as exigências da Lei nº 14.133/2021 e do Decreto Municipal nº 5.157/2023. Diante do exposto, a presente Dispensa de Licitação é encaminhada à autoridade competente para análise e deliberação quanto à autorização da contratação. Nada mais havendo a tratar, lavra-se a presente ata, que segue devidamente assinada. </text:span></text:p>
      <text:p text:style-name="P8"/>
      <text:p text:style-name="P7"/>
      <text:p text:style-name="P7"/>
      <text:p text:style-name="P6">Cristiane Cardoso da Silva</text:p>
      <text:p text:style-name="P5">Agente de Contratação</text:p>
      <text:p text:style-name="P5">Portaria nº <text:span text:style-name="T11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1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3DT21H7M51S</meta:editing-duration>
    <meta:editing-cycles>46</meta:editing-cycles>
    <meta:generator>LibreOffice/7.0.3.1$Windows_X86_64 LibreOffice_project/d7547858d014d4cf69878db179d326fc3483e082</meta:generator>
    <dc:date>2026-07-06T18:46:40.092000000</dc:date>
    <meta:print-date>2026-07-06T18:46:52.408000000</meta:print-date>
    <meta:document-statistic meta:table-count="0" meta:image-count="1" meta:object-count="0" meta:page-count="1" meta:paragraph-count="8" meta:word-count="380" meta:character-count="2464" meta:non-whitespace-character-count="2090"/>
  </office:meta>
</office:document-meta>
</file>