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354eb2" style:font-size-asian="12pt" style:font-style-asian="normal" style:font-weight-asian="bold" style:font-size-complex="12pt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9f4618" officeooo:paragraph-rsid="009f46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officeooo:paragraph-rsid="003677a1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a33d47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style:font-size-asian="12pt" style:font-style-asian="normal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961618" officeooo:paragraph-rsid="00a4cd54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35d3b5" style:font-size-asian="12pt" style:font-style-asian="normal" style:font-weight-asian="normal" style:font-size-complex="12pt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4e58ef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88b3c1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8a2463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8505c7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97d1a4" style:font-size-asian="12pt" style:font-style-asian="normal" style:font-weight-asian="normal" style:font-size-complex="12pt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990a64" style:font-size-asian="12pt" style:font-style-asian="normal" style:font-weight-asian="normal" style:font-size-complex="12pt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9d1a72" style:font-size-asian="12pt" style:font-style-asian="normal" style:font-weight-asian="normal" style:font-size-complex="12pt" style:font-weight-complex="normal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9d4be8" style:font-size-asian="12pt" style:font-style-asian="normal" style:font-weight-asian="normal" style:font-size-complex="12pt" style:font-weight-complex="normal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9f0f06" style:font-size-asian="12pt" style:font-style-asian="normal" style:font-weight-asian="normal" style:font-size-complex="12pt" style:font-weight-complex="normal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9f4618" style:font-size-asian="12pt" style:font-style-asian="normal" style:font-weight-asian="normal" style:font-size-complex="12pt" style:font-weight-complex="normal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a4cd54" style:font-size-asian="12pt" style:font-style-asian="normal" style:font-weight-asian="normal" style:font-size-complex="12pt" style:font-weight-complex="normal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a56d17" style:font-size-asian="12pt" style:font-style-asian="normal" style:font-weight-asian="normal" style:font-size-complex="12pt" style:font-weight-complex="normal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22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24" style:family="text">
      <style:text-properties style:use-window-font-color="true" loext:opacity="0%" style:font-name="Calibri" fo:font-size="12pt" fo:language="pt" fo:country="BR" fo:font-style="normal" fo:font-weight="normal" officeooo:rsid="007d6343" style:font-size-asian="12pt" style:font-style-asian="normal" style:font-weight-asian="normal" style:font-size-complex="12pt"/>
    </style:style>
    <style:style style:name="T25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/>
    </style:style>
    <style:style style:name="T26" style:family="text">
      <style:text-properties style:use-window-font-color="true" loext:opacity="0%" style:font-name="Calibri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27" style:family="text">
      <style:text-properties style:use-window-font-color="true" loext:opacity="0%" style:font-name="Calibri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29" style:family="text">
      <style:text-properties style:use-window-font-color="true" loext:opacity="0%" style:font-name="Calibri" fo:font-size="12pt" fo:language="pt" fo:country="BR" fo:font-style="normal" fo:font-weight="normal" officeooo:rsid="008f57ce" style:font-size-asian="12pt" style:font-style-asian="normal" style:font-weight-asian="normal" style:font-size-complex="12pt"/>
    </style:style>
    <style:style style:name="T30" style:family="text">
      <style:text-properties style:use-window-font-color="true" loext:opacity="0%" style:font-name="Calibri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31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/>
    </style:style>
    <style:style style:name="T32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33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34" style:family="text">
      <style:text-properties style:use-window-font-color="true" loext:opacity="0%" style:font-name="Calibri" fo:font-size="12pt" fo:language="pt" fo:country="BR" fo:font-style="normal" fo:font-weight="normal" officeooo:rsid="009d1a72" style:font-size-asian="12pt" style:font-style-asian="normal" style:font-weight-asian="normal" style:font-size-complex="12pt"/>
    </style:style>
    <style:style style:name="T35" style:family="text">
      <style:text-properties style:use-window-font-color="true" loext:opacity="0%" style:font-name="Calibri" fo:font-size="12pt" fo:language="pt" fo:country="BR" fo:font-style="normal" fo:font-weight="normal" officeooo:rsid="00a33d47" style:font-size-asian="12pt" style:font-style-asian="normal" style:font-weight-asian="normal" style:font-size-complex="12pt"/>
    </style:style>
    <style:style style:name="T36" style:family="text">
      <style:text-properties style:use-window-font-color="true" loext:opacity="0%" style:font-name="Calibri" fo:font-size="12pt" fo:language="pt" fo:country="BR" fo:font-style="normal" fo:font-weight="normal" officeooo:rsid="00a4cd54" style:font-size-asian="12pt" style:font-style-asian="normal" style:font-weight-asian="normal" style:font-size-complex="12pt"/>
    </style:style>
    <style:style style:name="T37" style:family="text">
      <style:text-properties style:use-window-font-color="true" loext:opacity="0%" style:font-name="Calibri" fo:font-size="12pt" fo:language="pt" fo:country="BR" fo:font-style="normal" fo:font-weight="normal" officeooo:rsid="00a56d17" style:font-size-asian="12pt" style:font-style-asian="normal" style:font-weight-asian="normal" style:font-size-complex="12pt"/>
    </style:style>
    <style:style style:name="T38" style:family="text">
      <style:text-properties style:use-window-font-color="true" loext:opacity="0%" style:font-name="Calibri" fo:font-size="12pt" fo:language="pt" fo:country="BR" fo:font-style="normal" fo:font-weight="normal" officeooo:rsid="00a8060b" style:font-size-asian="12pt" style:font-style-asian="normal" style:font-weight-asian="normal" style:font-size-complex="12pt"/>
    </style:style>
    <style:style style:name="T39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0" style:family="text">
      <style:text-properties style:use-window-font-color="true" loext:opacity="0%" style:font-name="Calibri" fo:font-size="12pt" fo:language="pt" fo:country="BR" fo:font-style="normal" fo:font-weight="normal" officeooo:rsid="009f461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41" style:family="text">
      <style:text-properties style:use-window-font-color="true" loext:opacity="0%" style:font-name="Calibri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42" style:family="text">
      <style:text-properties style:use-window-font-color="true" loext:opacity="0%" style:font-name="Calibri" fo:font-size="12pt" fo:language="pt" fo:country="BR" fo:font-style="normal" fo:font-weight="bold" officeooo:rsid="0088b3c1" style:font-size-asian="12pt" style:font-style-asian="normal" style:font-weight-asian="bold" style:font-size-complex="12pt" style:font-weight-complex="bold"/>
    </style:style>
    <style:style style:name="T43" style:family="text">
      <style:text-properties style:use-window-font-color="true" loext:opacity="0%" style:font-name="Calibri" fo:font-size="12pt" fo:language="pt" fo:country="BR" fo:font-style="normal" fo:font-weight="bold" officeooo:rsid="008a2463" style:font-size-asian="12pt" style:font-style-asian="normal" style:font-weight-asian="bold" style:font-size-complex="12pt" style:font-weight-complex="bold"/>
    </style:style>
    <style:style style:name="T44" style:family="text">
      <style:text-properties style:use-window-font-color="true" loext:opacity="0%" style:font-name="Calibri" fo:font-size="12pt" fo:language="pt" fo:country="BR" fo:font-style="normal" fo:font-weight="bold" officeooo:rsid="008f9a0f" style:font-size-asian="12pt" style:font-style-asian="normal" style:font-weight-asian="bold" style:font-size-complex="12pt" style:font-weight-complex="bold"/>
    </style:style>
    <style:style style:name="T45" style:family="text">
      <style:text-properties style:use-window-font-color="true" loext:opacity="0%" style:font-name="Calibri" fo:font-size="12pt" fo:language="pt" fo:country="BR" fo:font-style="normal" fo:font-weight="bold" officeooo:rsid="00917aba" style:font-size-asian="12pt" style:font-style-asian="normal" style:font-weight-asian="bold" style:font-size-complex="12pt" style:font-weight-complex="bold"/>
    </style:style>
    <style:style style:name="T46" style:family="text">
      <style:text-properties style:use-window-font-color="true" loext:opacity="0%" style:font-name="Calibri" fo:font-size="12pt" fo:language="pt" fo:country="BR" fo:font-style="normal" fo:font-weight="bold" officeooo:rsid="0097d1a4" style:font-size-asian="12pt" style:font-style-asian="normal" style:font-weight-asian="bold" style:font-size-complex="12pt" style:font-weight-complex="bold"/>
    </style:style>
    <style:style style:name="T47" style:family="text">
      <style:text-properties style:use-window-font-color="true" loext:opacity="0%" style:font-name="Calibri" fo:font-size="12pt" fo:language="pt" fo:country="BR" fo:font-style="normal" fo:font-weight="bold" officeooo:rsid="009d1a72" style:font-size-asian="12pt" style:font-style-asian="normal" style:font-weight-asian="bold" style:font-size-complex="12pt" style:font-weight-complex="bold"/>
    </style:style>
    <style:style style:name="T48" style:family="text">
      <style:text-properties style:use-window-font-color="true" loext:opacity="0%" style:font-name="Calibri" fo:font-size="12pt" fo:language="pt" fo:country="BR" fo:font-style="normal" fo:font-weight="bold" officeooo:rsid="009d4be8" style:font-size-asian="12pt" style:font-style-asian="normal" style:font-weight-asian="bold" style:font-size-complex="12pt" style:font-weight-complex="bold"/>
    </style:style>
    <style:style style:name="T49" style:family="text">
      <style:text-properties style:use-window-font-color="true" loext:opacity="0%" style:font-name="Calibri" fo:font-size="12pt" fo:language="pt" fo:country="BR" fo:font-style="normal" fo:font-weight="bold" officeooo:rsid="009f0f06" style:font-size-asian="12pt" style:font-style-asian="normal" style:font-weight-asian="bold" style:font-size-complex="12pt" style:font-weight-complex="bold"/>
    </style:style>
    <style:style style:name="T50" style:family="text">
      <style:text-properties style:use-window-font-color="true" loext:opacity="0%" style:font-name="Calibri" fo:font-size="12pt" fo:language="pt" fo:country="BR" fo:font-style="normal" fo:font-weight="bold" officeooo:rsid="00a4cd54" style:font-size-asian="12pt" style:font-style-asian="normal" style:font-weight-asian="bold" style:font-size-complex="12pt" style:font-weight-complex="bold"/>
    </style:style>
    <style:style style:name="T51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52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53" style:family="text">
      <style:text-properties style:use-window-font-color="true" loext:opacity="0%" style:font-name="Calibri" fo:language="pt" fo:country="BR" fo:font-style="normal" fo:font-weight="bold" officeooo:rsid="009d1a72" style:font-style-asian="normal" style:font-weight-asian="bold"/>
    </style:style>
    <style:style style:name="T54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55" style:family="text">
      <style:text-properties style:use-window-font-color="true" loext:opacity="0%" style:font-name="Calibri" fo:language="pt" fo:country="BR" fo:font-style="normal" fo:font-weight="bold" officeooo:rsid="00a4cd54" style:font-style-asian="normal" style:font-weight-asian="bold"/>
    </style:style>
    <style:style style:name="T56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57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58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10ef16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0">PREFEITURA MUNICIPAL DE TRAMANDAÍ</text:p>
      <text:p text:style-name="P9">Secretaria Municipal De Administração </text:p>
      <text:p text:style-name="P8"/>
      <text:p text:style-name="P1"><draw:line text:anchor-type="paragraph" draw:z-index="1" draw:name="Linha horizontal 1" draw:style-name="gr1" draw:text-style-name="P16" svg:x1="0.933cm" svg:y1="0.233cm" svg:x2="16.147cm" svg:y2="0.233cm"><text:p/></draw:line></text:p>
      <text:p text:style-name="P2"/>
      <text:p text:style-name="P4"><text:span text:style-name="T51">ATA DE SESSÃO DE ABERTURA DE PRO</text:span><text:span text:style-name="T52">P</text:span><text:span text:style-name="T51">OSTAS DISPENSA DE LICITAÇÃO Nº </text:span><text:span text:style-name="T53">3</text:span><text:span text:style-name="T55">8</text:span><text:span text:style-name="T51">/202</text:span><text:span text:style-name="T54">6</text:span></text:p>
      <text:p text:style-name="P3"/>
      <text:p text:style-name="P12"><text:span text:style-name="T1">Aos </text:span><text:span text:style-name="T29">vinte </text:span><text:span text:style-name="T34">de março</text:span><text:span text:style-name="T28"> de dois mil e vinte e seis</text:span><text:span text:style-name="T1">, às </text:span><text:span text:style-name="T35">dez</text:span><text:span text:style-name="T38">esseis</text:span><text:span text:style-name="T32"> horas</text:span><text:span text:style-name="T1">, horário de Brasília, na Prefeitura Municipal de Tramandaí, sito Avenida da Igreja nº 346, centro, </text:span><text:span text:style-name="T23">teve início</text:span><text:span text:style-name="T21"> a sessão de abertura de propostas </text:span><text:span text:style-name="T23">da Dispensa de Licitação n° </text:span><text:span text:style-name="T34">3</text:span><text:span text:style-name="T35">8</text:span><text:span text:style-name="T23">/202</text:span><text:span text:style-name="T28">6</text:span><text:span text:style-name="T23">, processo nº </text:span><text:span text:style-name="T35">17.314</text:span><text:span text:style-name="T28">/2026</text:span><text:span text:style-name="T23">,</text:span><text:span text:style-name="T21"> para</text:span><text:span text:style-name="T56"> </text:span><text:span text:style-name="T58">contratação de empresa especializada na prestação de serviços de confecção e instalação de portão na EMEI Amor Perfeito</text:span><text:span text:style-name="T57">, </text:span><text:span text:style-name="T22">nos termos definidos pelo art. 75, II </text:span><text:span text:style-name="T23">da Lei 14.133/2021.</text:span><text:span text:style-name="T1"> </text:span><text:span text:style-name="T23">Fo</text:span><text:span text:style-name="T30">ram apresentadas </text:span><text:span text:style-name="T32">0</text:span><text:span text:style-name="T36">2</text:span><text:span text:style-name="T34"> </text:span><text:span text:style-name="T32">(</text:span><text:span text:style-name="T36">duas</text:span><text:span text:style-name="T32">)</text:span><text:span text:style-name="T27"> proposta</text:span><text:span text:style-name="T30">s</text:span><text:span text:style-name="T24"> </text:span><text:span text:style-name="T33">de forma eletrônica, </text:span><text:span text:style-name="T37">fls. 60, 61 e 62 </text:span><text:span text:style-name="T36">e 01 (uma) física, </text:span><text:span text:style-name="T37">fl. 09</text:span><text:span text:style-name="T36">, pela Secretaria de Educação</text:span><text:span text:style-name="T33">.</text:span><text:span text:style-name="T1"> Seguem as informações do</text:span><text:span text:style-name="T25">s</text:span><text:span text:style-name="T1"> fornecedor</text:span><text:span text:style-name="T25">es</text:span><text:span text:style-name="T1"> referente </text:span><text:span text:style-name="T26">a</text:span><text:span text:style-name="T25">s</text:span><text:span text:style-name="T1"> proposta</text:span><text:span text:style-name="T25">s</text:span><text:span text:style-name="T1"> apresentada</text:span><text:span text:style-name="T25">s</text:span><text:span text:style-name="T1">: a empresa</text:span><text:span text:style-name="T47"> </text:span><text:span text:style-name="T50">SELETO JARDINAGEM E SERVIÇOS LTDA</text:span><text:span text:style-name="T41">, </text:span><text:span text:style-name="T4">inscrita</text:span><text:span text:style-name="T41"> </text:span><text:span text:style-name="T4">no</text:span><text:span text:style-name="T41"> </text:span><text:span text:style-name="T4">CNPJ sob o nº</text:span><text:span text:style-name="T41"> </text:span><text:span text:style-name="T50">21.312.107/0001-45</text:span><text:span text:style-name="T41"> </text:span><text:span text:style-name="T4">apresentou proposta</text:span><text:span text:style-name="T11"> </text:span><text:span text:style-name="T4">no valor de </text:span><text:span text:style-name="T41">R$</text:span><text:span text:style-name="T46"> </text:span><text:span text:style-name="T50">21.000,00</text:span><text:span text:style-name="T47"> </text:span><text:span text:style-name="T4">(</text:span><text:span text:style-name="T18">vinte e um mil</text:span><text:span text:style-name="T14"> reais</text:span><text:span text:style-name="T4">)</text:span><text:span text:style-name="T7">, </text:span><text:span text:style-name="T6">a empresa</text:span><text:span text:style-name="T42"> </text:span><text:span text:style-name="T50">FUNILARIA E SERRALHERIA REIS LTDA</text:span><text:span text:style-name="T42">,</text:span><text:span text:style-name="T6"> inscrita no CNPJ sob o nº</text:span><text:span text:style-name="T42"> </text:span><text:span text:style-name="T50">90.531.880/0001-15</text:span><text:span text:style-name="T8"> apresentou proposta no valor de </text:span><text:span text:style-name="T43">R$ </text:span><text:span text:style-name="T50">22.370,00</text:span><text:span text:style-name="T47"> </text:span><text:span text:style-name="T9">(</text:span><text:span text:style-name="T18">vinte e dois mil, trezentos e setenta</text:span><text:span text:style-name="T14"> reais</text:span><text:span text:style-name="T9">), </text:span><text:span text:style-name="T12">e </text:span><text:span text:style-name="T15">a melhor proposta foi apresentada pela empresa </text:span><text:span text:style-name="T50">BG2 CONSTRUÇÕES E SERVIÇOS LTDA</text:span><text:span text:style-name="T48"> </text:span><text:span text:style-name="T44"><text:s/></text:span><text:span text:style-name="T10">inscrita no CNPJ sob o nº</text:span><text:span text:style-name="T45"> </text:span><text:span text:style-name="T50">59.059.559/0001-30</text:span><text:span text:style-name="T45"> </text:span><text:span text:style-name="T10">no valor de </text:span><text:span text:style-name="T45">R$ </text:span><text:span text:style-name="T50">18.756,72</text:span><text:span text:style-name="T49"> </text:span><text:span text:style-name="T10">(</text:span><text:span text:style-name="T18">dezoito</text:span><text:span text:style-name="T16"> mil, </text:span><text:span text:style-name="T18">setecentos e cinquenta e seis</text:span><text:span text:style-name="T13"> reais </text:span><text:span text:style-name="T18">e setenta e dois centavos</text:span><text:span text:style-name="T10">).</text:span><text:span text:style-name="T5"> </text:span><text:span text:style-name="T17">Assim, após a análise dos documentos de habilitação, </text:span><text:span text:style-name="T19">fls. 64 a 103,</text:span><text:span text:style-name="T17"> da empresa classificada com a melhor proposta, </text:span><text:span text:style-name="T3">verificou-se o atendimento integral às exigências do edital</text:span><text:span text:style-name="T31">,</text:span><text:span text:style-name="T2"> </text:span><text:span text:style-name="T3">com documentação apresentada em conformidade com a Lei nº 14.133/2021 e o Decreto nº 5.157/2023</text:span><text:span text:style-name="T2">, </text:span><text:span text:style-name="T20">segue a presente Dispensa para análise e autorização de contratação.</text:span><text:span text:style-name="T3"> Nada mais havendo lavro a presente ata.</text:span></text:p>
      <text:p text:style-name="P14"/>
      <text:p text:style-name="P15"/>
      <text:p text:style-name="P13"/>
      <text:p text:style-name="P13"/>
      <text:p text:style-name="P6">Cristiane Cardoso da Silva</text:p>
      <text:p text:style-name="P5">Agente de Contratação</text:p>
      <text:p text:style-name="P7"><text:span text:style-name="T39">Portaria nº </text:span><text:span text:style-name="T40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6H11M54S</meta:editing-duration>
    <meta:editing-cycles>40</meta:editing-cycles>
    <meta:generator>LibreOffice/7.0.3.1$Windows_X86_64 LibreOffice_project/d7547858d014d4cf69878db179d326fc3483e082</meta:generator>
    <dc:date>2026-03-27T16:39:21.568000000</dc:date>
    <meta:print-date>2026-03-27T16:40:18.580000000</meta:print-date>
    <meta:document-statistic meta:table-count="0" meta:image-count="1" meta:object-count="0" meta:page-count="1" meta:paragraph-count="8" meta:word-count="295" meta:character-count="1854" meta:non-whitespace-character-count="1565"/>
  </office:meta>
</office:document-meta>
</file>