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margin-top="0.101cm" fo:margin-bottom="0.101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bold" officeooo:paragraph-rsid="0018adce" style:font-size-asian="12pt" style:font-style-asian="normal" style:font-weight-asian="bold" style:font-size-complex="12pt"/>
    </style:style>
    <style:style style:name="P2" style:family="paragraph" style:parent-style-name="Standard">
      <style:paragraph-properties fo:margin-top="0.101cm" fo:margin-bottom="0.101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bold" officeooo:rsid="00354eb2" officeooo:paragraph-rsid="000ff53f" style:font-size-asian="12pt" style:font-style-asian="normal" style:font-weight-asian="bold" style:font-size-complex="12pt"/>
    </style:style>
    <style:style style:name="P3" style:family="paragraph" style:parent-style-name="Standard">
      <style:paragraph-properties fo:margin-top="0.101cm" fo:margin-bottom="0.101cm" style:contextual-spacing="false" fo:line-height="115%" fo:text-align="justify" style:justify-single-word="false"/>
      <style:text-properties style:use-window-font-color="true" loext:opacity="0%" style:font-name="Calibri" fo:font-size="12pt" fo:language="pt" fo:country="BR" fo:font-style="normal" fo:font-weight="bold" officeooo:rsid="00add012" officeooo:paragraph-rsid="00d73436" fo:background-color="transparent" style:font-size-asian="12pt" style:font-style-asian="normal" style:font-weight-asian="bold" style:font-name-complex="Arial" style:font-size-complex="12pt" style:font-style-complex="normal" style:font-weight-complex="normal"/>
    </style:style>
    <style:style style:name="P4" style:family="paragraph" style:parent-style-name="Standard">
      <style:paragraph-properties fo:margin-top="0.101cm" fo:margin-bottom="0.101cm" style:contextual-spacing="false" fo:line-height="115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54eb2" officeooo:paragraph-rsid="00d7afe5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bold" officeooo:rsid="00add012" officeooo:paragraph-rsid="00d7afe5" fo:background-color="transparent" style:font-size-asian="12pt" style:font-style-asian="normal" style:font-weight-asian="bold" style:font-name-complex="Arial" style:font-size-complex="12pt" style:font-style-complex="normal" style:font-weight-complex="bold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center" style:justify-single-word="false"/>
      <style:text-properties style:use-window-font-color="true" loext:opacity="0%" style:font-name="Calibri" fo:font-size="12pt" fo:language="pt" fo:country="BR" fo:font-style="normal" fo:font-weight="normal" officeooo:rsid="003677a1" officeooo:paragraph-rsid="00d7afe5" fo:background-color="transparent" style:font-size-asian="12pt" style:font-style-asian="normal" style:font-weight-asian="normal" style:font-name-complex="Arial" style:font-size-complex="12pt" style:font-style-complex="normal" style:font-weight-complex="normal"/>
    </style:style>
    <style:style style:name="P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3.799cm" style:auto-text-indent="false" style:page-number="auto" fo:background-color="transparent"/>
      <style:text-properties style:font-name="Calibri" fo:font-size="12pt" officeooo:rsid="0005a535" officeooo:paragraph-rsid="0018adce" style:font-size-asian="12pt" style:font-size-complex="12pt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3.799cm" style:auto-text-indent="false" style:page-number="auto" fo:background-color="transparent"/>
      <style:text-properties style:font-name="Calibri" fo:font-size="12pt" fo:font-weight="bold" officeooo:rsid="0005a535" officeooo:paragraph-rsid="0018adce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3.799cm" style:auto-text-indent="false" style:page-number="auto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3.799cm" style:auto-text-indent="false" fo:background-color="transparent"/>
      <style:text-properties style:font-name="Calibri" fo:font-size="12pt" fo:font-weight="bold" officeooo:rsid="000a110a" officeooo:paragraph-rsid="0018adce" style:font-size-asian="12pt" style:font-weight-asian="bold" style:font-size-complex="12pt" style:font-weight-complex="bold"/>
    </style:style>
    <style:style style:name="P11" style:family="paragraph" style:parent-style-name="Text_20_body">
      <style:paragraph-properties fo:text-align="justify" style:justify-single-word="false"/>
      <style:text-properties officeooo:paragraph-rsid="00dff9a1"/>
    </style:style>
    <style:style style:name="P12" style:family="paragraph">
      <style:paragraph-properties fo:text-align="center"/>
    </style:style>
    <style:style style:name="T1" style:family="text">
      <style:text-properties officeooo:rsid="00add012"/>
    </style:style>
    <style:style style:name="T2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0f45d65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3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1230de4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4" style:family="text">
      <style:text-properties fo:font-variant="normal" fo:text-transform="none" style:use-window-font-color="true" loext:opacity="0%" style:font-name="Calibri" fo:font-size="12pt" fo:letter-spacing="normal" fo:language="pt" fo:country="BR" fo:font-style="normal" style:text-underline-style="none" fo:font-weight="normal" officeooo:rsid="0128b5b8" fo:background-color="transparent" loext:char-shading-value="0" style:font-size-asian="12pt" style:font-style-asian="normal" style:font-weight-asian="normal" style:font-name-complex="Arial" style:font-size-complex="12pt" style:font-style-complex="normal" style:font-weight-complex="bold"/>
    </style:style>
    <style:style style:name="T5" style:family="text">
      <style:text-properties fo:font-weight="bold" style:font-weight-asian="bold"/>
    </style:style>
    <style:style style:name="T6" style:family="text">
      <style:text-properties fo:font-weight="bold" officeooo:rsid="008ce16b" style:font-weight-asian="bold"/>
    </style:style>
    <style:style style:name="T7" style:family="text">
      <style:text-properties fo:font-weight="bold" officeooo:rsid="0035d3b5" style:font-weight-asian="bold"/>
    </style:style>
    <style:style style:name="T8" style:family="text">
      <style:text-properties fo:font-weight="bold" officeooo:rsid="00dff9a1" style:font-weight-asian="bold"/>
    </style:style>
    <style:style style:name="T9" style:family="text">
      <style:text-properties style:font-name="Calibri" fo:font-size="12pt" style:font-size-asian="12pt" style:font-size-complex="12pt"/>
    </style:style>
    <style:style style:name="T10" style:family="text">
      <style:text-properties style:font-name="Calibri" fo:font-size="12pt" officeooo:rsid="00dff9a1" style:font-size-asian="12pt" style:font-size-complex="12pt"/>
    </style:style>
    <style:style style:name="T11" style:family="text">
      <style:text-properties style:font-name="Calibri" fo:font-size="12pt" officeooo:rsid="00d7afe5" style:font-size-asian="12pt" style:font-size-complex="12pt"/>
    </style:style>
    <style:style style:name="T12" style:family="text">
      <style:text-properties style:font-name="Calibri" fo:font-size="12pt" officeooo:rsid="00dcb0bd" style:font-size-asian="12pt" style:font-size-complex="12pt"/>
    </style:style>
    <style:style style:name="T13" style:family="text">
      <style:text-properties style:font-name="Calibri" fo:font-size="12pt" fo:font-weight="bold" officeooo:rsid="00dff9a1" style:font-size-asian="12pt" style:font-weight-asian="bold" style:font-size-complex="12pt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Figura1" text:anchor-type="char" svg:x="1.067cm" svg:y="-0.141cm" svg:width="2.117cm" svg:height="2.418cm" draw:z-index="0"><draw:image xlink:href="Pictures/100002010000028C000002E9CAABD04A1DB3D642.png" xlink:type="simple" xlink:show="embed" xlink:actuate="onLoad" draw:mime-type="image/png"/></draw:frame>ESTADO DO RIO GRANDE DO SUL</text:p>
      <text:p text:style-name="P8">PREFEITURA MUNICIPAL DE TRAMANDAÍ</text:p>
      <text:p text:style-name="P9">Secretaria Municipal De Administração </text:p>
      <text:p text:style-name="P10"/>
      <text:p text:style-name="P1"><draw:line text:anchor-type="paragraph" draw:z-index="1" draw:name="Linha horizontal 1" draw:style-name="gr1" draw:text-style-name="P12" svg:x1="0.933cm" svg:y1="0.233cm" svg:x2="16.147cm" svg:y2="0.233cm"><text:p/></draw:line></text:p>
      <text:p text:style-name="P2"/>
      <text:p text:style-name="P4"><text:span text:style-name="Strong_20_Emphasis"><text:span text:style-name="T5">ATA DE SESSÃO DE ABERTURA DE PRO</text:span></text:span><text:span text:style-name="Strong_20_Emphasis"><text:span text:style-name="T7">P</text:span></text:span><text:span text:style-name="Strong_20_Emphasis"><text:span text:style-name="T5">OSTAS DISPENSA DE LICITAÇÃO Nº </text:span></text:span><text:span text:style-name="Strong_20_Emphasis"><text:span text:style-name="T8">78</text:span></text:span><text:span text:style-name="Strong_20_Emphasis"><text:span text:style-name="T5">/202</text:span></text:span><text:span text:style-name="Strong_20_Emphasis"><text:span text:style-name="T6">6</text:span></text:span></text:p>
      <text:p text:style-name="P11"><text:span text:style-name="T9">Ao</text:span><text:span text:style-name="T10">s</text:span><text:span text:style-name="T9"> </text:span><text:span text:style-name="T10">trinta</text:span><text:span text:style-name="T9"> dia</text:span><text:span text:style-name="T10">s</text:span><text:span text:style-name="T9"> do mês de </text:span><text:span text:style-name="T10">junho</text:span><text:span text:style-name="T9"> do ano de dois mil e vinte e seis, às dez horas, nas dependências da Prefeitura Municipal de Tramandaí, situada na Avenida da Igreja, nº 346, Centro, a Agente de Contratação, designada pela Portaria nº 479/2026, procedeu à abertura das propostas referentes à Dispensa de Licitação nº </text:span><text:span text:style-name="T10">78</text:span><text:span text:style-name="T9">/2026, Processo Administrativo nº </text:span><text:span text:style-name="T10">26.280</text:span><text:span text:style-name="T9">/2026, cujo objeto consiste na </text:span><text:span text:style-name="T2"><text:s/></text:span><text:span text:style-name="T3">aquisição e instalação de folha de porta de vi</text:span><text:span text:style-name="T4">dr</text:span><text:span text:style-name="T3">o destinada à Farmácia Municipal</text:span><text:span text:style-name="T9">, conforme especificações constantes no Anexo I – Termo de Referência e demais anexos, com fundamento no art. 75, inciso II, da Lei Federal nº 14.133/2021. Registra-se que foram juntadas aos autos 0</text:span><text:span text:style-name="T10">1</text:span><text:span text:style-name="T9"> (</text:span><text:span text:style-name="T10">uma</text:span><text:span text:style-name="T9">) proposta física, encaminhada pela Secretaria Municipal d</text:span><text:span text:style-name="T10">a Saúde</text:span><text:span text:style-name="T9">, e 0</text:span><text:span text:style-name="T10">1</text:span><text:span text:style-name="T9"> (</text:span><text:span text:style-name="T10">uma</text:span><text:span text:style-name="T9">) proposta recebida por meio eletrônico. Após a abertura e análise das propostas, </text:span><text:span text:style-name="T11">considerando</text:span><text:span text:style-name="T9"> que o valor estimado da contratação corresponde a R$ </text:span><text:span text:style-name="T10">1.641,67</text:span><text:span text:style-name="T9"> (</text:span><text:span text:style-name="T10">um</text:span><text:span text:style-name="T9"> mil, </text:span><text:span text:style-name="T10">seiscentos e quarenta e um reais e sessenta e sete centavos</text:span><text:span text:style-name="T9">), sendo o julgamento realizado pelo menor preço global. A classificação das propostas ficou estabelecida da seguinte forma: 1ª colocada: </text:span><text:span text:style-name="Strong_20_Emphasis"><text:span text:style-name="T13">MASTER VIDROS E ESQUADRIAS LTDA</text:span></text:span><text:span text:style-name="T9">, inscrita no CNPJ nº </text:span><text:span text:style-name="T10">48.173.399/0001-39</text:span><text:span text:style-name="T9">, com proposta no valor de R$ </text:span><text:span text:style-name="T10">1.400,00</text:span><text:span text:style-name="T9">, conforme folha </text:span><text:span text:style-name="T10">73 e</text:span><text:span text:style-name="T9"> 2ª colocada: </text:span><text:span text:style-name="Strong_20_Emphasis"><text:span text:style-name="T13">SELETO DISTRIBUIDORA E SERVIÇOS LTDA</text:span></text:span><text:span text:style-name="T9">, inscrita no CNPJ nº </text:span><text:span text:style-name="T10">21.312.107/0001-45</text:span><text:span text:style-name="T9">, com proposta no valor de R$ .</text:span><text:span text:style-name="T10">1.641,00</text:span><text:span text:style-name="T9">, conforme folha</text:span><text:span text:style-name="T12">s</text:span><text:span text:style-name="T9"> </text:span><text:span text:style-name="T10">75. </text:span><text:span text:style-name="T9"><text:s/>Identificada a proposta mais vantajosa, procedeu-se à análise da documentação de habilitação da empresa </text:span><text:span text:style-name="Strong_20_Emphasis"><text:span text:style-name="T13">MASTER VIDROS E ESQUADRIAS LTDA</text:span></text:span><text:span text:style-name="T9">, constatando-se que a mesma atende às exigências previstas na Lei Federal nº 14.133/2021 e no Decreto Municipal nº 5.157/2023. Diante do exposto, a presente Dispensa de Licitação é encaminhada à autoridade competente para análise e deliberação quanto à autorização da contratação. Nada mais havendo a tratar, lavra-se a presente ata, que segue devidamente assinada.</text:span></text:p>
      <text:p text:style-name="P5"/>
      <text:p text:style-name="P5"/>
      <text:p text:style-name="P5"/>
      <text:p text:style-name="P5"/>
      <text:p text:style-name="P5"/>
      <text:p text:style-name="P5">Cristiane Cardoso da Silva</text:p>
      <text:p text:style-name="P6">Agente de Contratação</text:p>
      <text:p text:style-name="P6">Portaria nº <text:span text:style-name="T1">479/2026</text:span>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1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3-12T09:57:00.554000000</meta:creation-date>
    <meta:editing-duration>PT13H29M13S</meta:editing-duration>
    <meta:editing-cycles>56</meta:editing-cycles>
    <meta:generator>LibreOffice/7.0.3.1$Windows_X86_64 LibreOffice_project/d7547858d014d4cf69878db179d326fc3483e082</meta:generator>
    <dc:date>2026-07-03T09:21:24.085000000</dc:date>
    <meta:print-date>2026-07-03T09:21:27.808000000</meta:print-date>
    <meta:document-statistic meta:table-count="0" meta:image-count="1" meta:object-count="0" meta:page-count="1" meta:paragraph-count="8" meta:word-count="326" meta:character-count="2132" meta:non-whitespace-character-count="1810"/>
  </office:meta>
</office:document-meta>
</file>