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Pictures/100002010000028C000002E9CAABD04A1DB3D642.png" manifest:media-type="image/png"/>
  <manifest:file-entry manifest:full-path="layout-cache" manifest:media-type="application/binary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ucida Sans1" svg:font-family="'Lucida Sans'" style:font-family-generic="swiss"/>
    <style:font-face style:name="Helvetica Neue" svg:font-family="'Helvetica Neue'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bela1" style:family="table">
      <style:table-properties style:width="17.066cm" fo:margin-left="0cm" table:align="left"/>
    </style:style>
    <style:style style:name="Tabela1.A" style:family="table-column">
      <style:table-column-properties style:column-width="1.203cm"/>
    </style:style>
    <style:style style:name="Tabela1.B" style:family="table-column">
      <style:table-column-properties style:column-width="8.498cm"/>
    </style:style>
    <style:style style:name="Tabela1.C" style:family="table-column">
      <style:table-column-properties style:column-width="2.492cm"/>
    </style:style>
    <style:style style:name="Tabela1.D" style:family="table-column">
      <style:table-column-properties style:column-width="2.711cm"/>
    </style:style>
    <style:style style:name="Tabela1.E" style:family="table-column">
      <style:table-column-properties style:column-width="2.161cm"/>
    </style:style>
    <style:style style:name="Tabela1.A1" style:family="table-cell">
      <style:table-cell-properties style:vertical-align="middle" fo:padding="0.097cm" fo:border-left="0.05pt solid #000000" fo:border-right="none" fo:border-top="0.05pt solid #000000" fo:border-bottom="0.05pt solid #000000"/>
    </style:style>
    <style:style style:name="Tabela1.E1" style:family="table-cell">
      <style:table-cell-properties style:vertical-align="middle" fo:padding="0.097cm" fo:border="0.05pt solid #000000"/>
    </style:style>
    <style:style style:name="Tabela1.2" style:family="table-row">
      <style:table-row-properties style:min-row-height="1.903cm"/>
    </style:style>
    <style:style style:name="Tabela1.A2" style:family="table-cell" style:data-style-name="N0">
      <style:table-cell-properties style:vertical-align="middle" fo:padding="0.097cm" fo:border-left="0.05pt solid #000000" fo:border-right="none" fo:border-top="none" fo:border-bottom="0.05pt solid #000000"/>
    </style:style>
    <style:style style:name="Tabela1.B2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C2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D2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E2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P1" style:family="paragraph" style:parent-style-name="Padrão">
      <style:paragraph-properties fo:margin-left="0cm" fo:margin-right="0cm" fo:margin-top="0cm" fo:margin-bottom="0cm" style:contextual-spacing="false" fo:line-height="115%" fo:text-align="center" style:justify-single-word="false" fo:hyphenation-ladder-count="no-limit" fo:text-indent="0cm" style:auto-text-indent="false" style:shadow="none" style:snap-to-layout-grid="false" style:writing-mode="lr-tb">
        <style:tab-stops>
          <style:tab-stop style:position="0.988cm"/>
          <style:tab-stop style:position="1.976cm"/>
          <style:tab-stop style:position="2.963cm"/>
          <style:tab-stop style:position="3.951cm"/>
          <style:tab-stop style:position="4.939cm"/>
          <style:tab-stop style:position="5.927cm"/>
          <style:tab-stop style:position="6.914cm"/>
          <style:tab-stop style:position="7.902cm"/>
          <style:tab-stop style:position="8.89cm"/>
          <style:tab-stop style:position="9.878cm"/>
          <style:tab-stop style:position="10.866cm"/>
          <style:tab-stop style:position="11.853cm"/>
          <style:tab-stop style:position="11.889cm"/>
          <style:tab-stop style:position="11.924cm"/>
          <style:tab-stop style:position="11.959cm"/>
          <style:tab-stop style:position="11.994cm"/>
          <style:tab-stop style:position="12.03cm"/>
          <style:tab-stop style:position="12.065cm"/>
          <style:tab-stop style:position="12.1cm"/>
          <style:tab-stop style:position="12.136cm"/>
          <style:tab-stop style:position="12.171cm"/>
          <style:tab-stop style:position="12.206cm"/>
          <style:tab-stop style:position="12.241cm"/>
          <style:tab-stop style:position="12.277cm"/>
          <style:tab-stop style:position="12.312cm"/>
          <style:tab-stop style:position="12.347cm"/>
          <style:tab-stop style:position="12.383cm"/>
          <style:tab-stop style:position="12.418cm"/>
          <style:tab-stop style:position="12.453cm"/>
          <style:tab-stop style:position="12.488cm"/>
          <style:tab-stop style:position="12.524cm"/>
          <style:tab-stop style:position="12.559cm"/>
          <style:tab-stop style:position="12.594cm"/>
          <style:tab-stop style:position="12.629cm"/>
          <style:tab-stop style:position="12.665cm"/>
          <style:tab-stop style:position="12.7cm"/>
          <style:tab-stop style:position="12.735cm"/>
          <style:tab-stop style:position="12.771cm"/>
          <style:tab-stop style:position="12.806cm"/>
          <style:tab-stop style:position="12.841cm"/>
          <style:tab-stop style:position="12.876cm"/>
          <style:tab-stop style:position="12.912cm"/>
          <style:tab-stop style:position="12.947cm"/>
          <style:tab-stop style:position="12.982cm"/>
          <style:tab-stop style:position="13.018cm"/>
          <style:tab-stop style:position="13.053cm"/>
          <style:tab-stop style:position="13.088cm"/>
          <style:tab-stop style:position="13.123cm"/>
          <style:tab-stop style:position="13.159cm"/>
          <style:tab-stop style:position="13.194cm"/>
          <style:tab-stop style:position="13.229cm"/>
          <style:tab-stop style:position="13.264cm"/>
          <style:tab-stop style:position="13.3cm"/>
          <style:tab-stop style:position="13.335cm"/>
          <style:tab-stop style:position="13.37cm"/>
          <style:tab-stop style:position="13.406cm"/>
          <style:tab-stop style:position="13.441cm"/>
          <style:tab-stop style:position="13.476cm"/>
          <style:tab-stop style:position="13.511cm"/>
          <style:tab-stop style:position="13.547cm"/>
          <style:tab-stop style:position="13.582cm"/>
          <style:tab-stop style:position="13.617cm"/>
          <style:tab-stop style:position="13.653cm"/>
          <style:tab-stop style:position="13.688cm"/>
        </style:tab-stops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zxx" fo:country="none" fo:font-style="normal" style:text-underline-style="none" fo:font-weight="normal" officeooo:rsid="00475ba1" officeooo:paragraph-rsid="00475ba1" style:letter-kerning="false" style:text-blinking="false" fo:background-color="transparent" style:font-name-asian="Times New Roman" style:font-size-asian="12pt" style:language-asian="zxx" style:country-asian="none" style:font-style-asian="normal" style:font-weight-asian="normal" style:font-name-complex="Arial" style:font-size-complex="12pt" style:language-complex="ar" style:country-complex="SA" style:font-style-complex="normal" style:font-weight-complex="normal" fo:hyphenate="false" fo:hyphenation-remain-char-count="2" fo:hyphenation-push-char-count="2" loext:hyphenation-no-caps="false"/>
    </style:style>
    <style:style style:name="P2" style:family="paragraph" style:parent-style-name="Padrão">
      <style:paragraph-properties fo:margin-left="0cm" fo:margin-right="0cm" fo:margin-top="0cm" fo:margin-bottom="0cm" style:contextual-spacing="false" fo:line-height="115%" fo:text-align="justify" style:justify-single-word="false" fo:hyphenation-ladder-count="no-limit" fo:text-indent="0cm" style:auto-text-indent="false" style:shadow="none" style:snap-to-layout-grid="false" style:writing-mode="lr-tb">
        <style:tab-stops>
          <style:tab-stop style:position="0.988cm"/>
          <style:tab-stop style:position="1.976cm"/>
          <style:tab-stop style:position="2.963cm"/>
          <style:tab-stop style:position="3.951cm"/>
          <style:tab-stop style:position="4.939cm"/>
          <style:tab-stop style:position="5.927cm"/>
          <style:tab-stop style:position="6.914cm"/>
          <style:tab-stop style:position="7.902cm"/>
          <style:tab-stop style:position="8.89cm"/>
          <style:tab-stop style:position="9.878cm"/>
          <style:tab-stop style:position="10.866cm"/>
          <style:tab-stop style:position="11.853cm"/>
          <style:tab-stop style:position="11.889cm"/>
          <style:tab-stop style:position="11.924cm"/>
          <style:tab-stop style:position="11.959cm"/>
          <style:tab-stop style:position="11.994cm"/>
          <style:tab-stop style:position="12.03cm"/>
          <style:tab-stop style:position="12.065cm"/>
          <style:tab-stop style:position="12.1cm"/>
          <style:tab-stop style:position="12.136cm"/>
          <style:tab-stop style:position="12.171cm"/>
          <style:tab-stop style:position="12.206cm"/>
          <style:tab-stop style:position="12.241cm"/>
          <style:tab-stop style:position="12.277cm"/>
          <style:tab-stop style:position="12.312cm"/>
          <style:tab-stop style:position="12.347cm"/>
          <style:tab-stop style:position="12.383cm"/>
          <style:tab-stop style:position="12.418cm"/>
          <style:tab-stop style:position="12.453cm"/>
          <style:tab-stop style:position="12.488cm"/>
          <style:tab-stop style:position="12.524cm"/>
          <style:tab-stop style:position="12.559cm"/>
          <style:tab-stop style:position="12.594cm"/>
          <style:tab-stop style:position="12.629cm"/>
          <style:tab-stop style:position="12.665cm"/>
          <style:tab-stop style:position="12.7cm"/>
          <style:tab-stop style:position="12.735cm"/>
          <style:tab-stop style:position="12.771cm"/>
          <style:tab-stop style:position="12.806cm"/>
          <style:tab-stop style:position="12.841cm"/>
          <style:tab-stop style:position="12.876cm"/>
          <style:tab-stop style:position="12.912cm"/>
          <style:tab-stop style:position="12.947cm"/>
          <style:tab-stop style:position="12.982cm"/>
          <style:tab-stop style:position="13.018cm"/>
          <style:tab-stop style:position="13.053cm"/>
          <style:tab-stop style:position="13.088cm"/>
          <style:tab-stop style:position="13.123cm"/>
          <style:tab-stop style:position="13.159cm"/>
          <style:tab-stop style:position="13.194cm"/>
          <style:tab-stop style:position="13.229cm"/>
          <style:tab-stop style:position="13.264cm"/>
          <style:tab-stop style:position="13.3cm"/>
          <style:tab-stop style:position="13.335cm"/>
          <style:tab-stop style:position="13.37cm"/>
          <style:tab-stop style:position="13.406cm"/>
          <style:tab-stop style:position="13.441cm"/>
          <style:tab-stop style:position="13.476cm"/>
          <style:tab-stop style:position="13.511cm"/>
          <style:tab-stop style:position="13.547cm"/>
          <style:tab-stop style:position="13.582cm"/>
          <style:tab-stop style:position="13.617cm"/>
          <style:tab-stop style:position="13.653cm"/>
          <style:tab-stop style:position="13.688cm"/>
        </style:tab-stops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zxx" fo:country="none" fo:font-style="normal" style:text-underline-style="none" fo:font-weight="normal" officeooo:rsid="00334e79" officeooo:paragraph-rsid="00334e79" style:letter-kerning="false" style:text-blinking="false" fo:background-color="transparent" style:font-name-asian="Times New Roman" style:font-size-asian="12pt" style:language-asian="zxx" style:country-asian="none" style:font-style-asian="normal" style:font-weight-asian="normal" style:font-name-complex="Arial" style:font-size-complex="12pt" style:language-complex="ar" style:country-complex="SA" style:font-style-complex="normal" style:font-weight-complex="normal" fo:hyphenate="false" fo:hyphenation-remain-char-count="2" fo:hyphenation-push-char-count="2" loext:hyphenation-no-caps="false"/>
    </style:style>
    <style:style style:name="P3" style:family="paragraph" style:parent-style-name="Padrão">
      <style:paragraph-properties fo:margin-left="0cm" fo:margin-right="0cm" fo:margin-top="0cm" fo:margin-bottom="0cm" style:contextual-spacing="false" fo:line-height="100%" fo:text-align="start" style:justify-single-word="false" fo:hyphenation-ladder-count="no-limit" fo:text-indent="0cm" style:auto-text-indent="false" style:shadow="none" style:snap-to-layout-grid="false" style:writing-mode="lr-tb">
        <style:tab-stops>
          <style:tab-stop style:position="0.988cm"/>
          <style:tab-stop style:position="1.976cm"/>
          <style:tab-stop style:position="2.963cm"/>
          <style:tab-stop style:position="3.951cm"/>
          <style:tab-stop style:position="4.939cm"/>
          <style:tab-stop style:position="5.927cm"/>
          <style:tab-stop style:position="6.914cm"/>
          <style:tab-stop style:position="7.902cm"/>
          <style:tab-stop style:position="8.89cm"/>
          <style:tab-stop style:position="9.878cm"/>
          <style:tab-stop style:position="10.866cm"/>
          <style:tab-stop style:position="11.853cm"/>
          <style:tab-stop style:position="11.889cm"/>
          <style:tab-stop style:position="11.924cm"/>
          <style:tab-stop style:position="11.959cm"/>
          <style:tab-stop style:position="11.994cm"/>
          <style:tab-stop style:position="12.03cm"/>
          <style:tab-stop style:position="12.065cm"/>
          <style:tab-stop style:position="12.1cm"/>
          <style:tab-stop style:position="12.136cm"/>
          <style:tab-stop style:position="12.171cm"/>
          <style:tab-stop style:position="12.206cm"/>
          <style:tab-stop style:position="12.241cm"/>
          <style:tab-stop style:position="12.277cm"/>
          <style:tab-stop style:position="12.312cm"/>
          <style:tab-stop style:position="12.347cm"/>
          <style:tab-stop style:position="12.383cm"/>
          <style:tab-stop style:position="12.418cm"/>
          <style:tab-stop style:position="12.453cm"/>
          <style:tab-stop style:position="12.488cm"/>
          <style:tab-stop style:position="12.524cm"/>
          <style:tab-stop style:position="12.559cm"/>
          <style:tab-stop style:position="12.594cm"/>
          <style:tab-stop style:position="12.629cm"/>
          <style:tab-stop style:position="12.665cm"/>
          <style:tab-stop style:position="12.7cm"/>
          <style:tab-stop style:position="12.735cm"/>
          <style:tab-stop style:position="12.771cm"/>
          <style:tab-stop style:position="12.806cm"/>
          <style:tab-stop style:position="12.841cm"/>
          <style:tab-stop style:position="12.876cm"/>
          <style:tab-stop style:position="12.912cm"/>
          <style:tab-stop style:position="12.947cm"/>
          <style:tab-stop style:position="12.982cm"/>
          <style:tab-stop style:position="13.018cm"/>
          <style:tab-stop style:position="13.053cm"/>
          <style:tab-stop style:position="13.088cm"/>
          <style:tab-stop style:position="13.123cm"/>
          <style:tab-stop style:position="13.159cm"/>
          <style:tab-stop style:position="13.194cm"/>
          <style:tab-stop style:position="13.229cm"/>
          <style:tab-stop style:position="13.264cm"/>
          <style:tab-stop style:position="13.3cm"/>
          <style:tab-stop style:position="13.335cm"/>
          <style:tab-stop style:position="13.37cm"/>
          <style:tab-stop style:position="13.406cm"/>
          <style:tab-stop style:position="13.441cm"/>
          <style:tab-stop style:position="13.476cm"/>
          <style:tab-stop style:position="13.511cm"/>
          <style:tab-stop style:position="13.547cm"/>
          <style:tab-stop style:position="13.582cm"/>
          <style:tab-stop style:position="13.617cm"/>
          <style:tab-stop style:position="13.653cm"/>
          <style:tab-stop style:position="13.688cm"/>
        </style:tab-stops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zxx" fo:country="none" fo:font-style="normal" style:text-underline-style="none" fo:font-weight="bold" officeooo:rsid="00334e79" officeooo:paragraph-rsid="00334e79" style:letter-kerning="false" style:text-blinking="false" fo:background-color="transparent" style:font-name-asian="Times New Roman" style:font-size-asian="12pt" style:language-asian="zxx" style:country-asian="none" style:font-style-asian="normal" style:font-weight-asian="bold" style:font-name-complex="Arial" style:font-size-complex="12pt" style:language-complex="ar" style:country-complex="SA" style:font-style-complex="normal" style:font-weight-complex="bold" fo:hyphenate="false" fo:hyphenation-remain-char-count="2" fo:hyphenation-push-char-count="2" loext:hyphenation-no-caps="false"/>
    </style:style>
    <style:style style:name="P4" style:family="paragraph" style:parent-style-name="Padrão">
      <style:paragraph-properties fo:margin-left="0cm" fo:margin-right="0cm" fo:margin-top="0cm" fo:margin-bottom="0cm" style:contextual-spacing="false" fo:line-height="115%" fo:text-align="start" style:justify-single-word="false" fo:hyphenation-ladder-count="no-limit" fo:text-indent="0cm" style:auto-text-indent="false" style:shadow="none" style:snap-to-layout-grid="false" style:writing-mode="lr-tb">
        <style:tab-stops>
          <style:tab-stop style:position="0.988cm"/>
          <style:tab-stop style:position="1.976cm"/>
          <style:tab-stop style:position="2.963cm"/>
          <style:tab-stop style:position="3.951cm"/>
          <style:tab-stop style:position="4.939cm"/>
          <style:tab-stop style:position="5.927cm"/>
          <style:tab-stop style:position="6.914cm"/>
          <style:tab-stop style:position="7.902cm"/>
          <style:tab-stop style:position="8.89cm"/>
          <style:tab-stop style:position="9.878cm"/>
          <style:tab-stop style:position="10.866cm"/>
          <style:tab-stop style:position="11.853cm"/>
          <style:tab-stop style:position="11.889cm"/>
          <style:tab-stop style:position="11.924cm"/>
          <style:tab-stop style:position="11.959cm"/>
          <style:tab-stop style:position="11.994cm"/>
          <style:tab-stop style:position="12.03cm"/>
          <style:tab-stop style:position="12.065cm"/>
          <style:tab-stop style:position="12.1cm"/>
          <style:tab-stop style:position="12.136cm"/>
          <style:tab-stop style:position="12.171cm"/>
          <style:tab-stop style:position="12.206cm"/>
          <style:tab-stop style:position="12.241cm"/>
          <style:tab-stop style:position="12.277cm"/>
          <style:tab-stop style:position="12.312cm"/>
          <style:tab-stop style:position="12.347cm"/>
          <style:tab-stop style:position="12.383cm"/>
          <style:tab-stop style:position="12.418cm"/>
          <style:tab-stop style:position="12.453cm"/>
          <style:tab-stop style:position="12.488cm"/>
          <style:tab-stop style:position="12.524cm"/>
          <style:tab-stop style:position="12.559cm"/>
          <style:tab-stop style:position="12.594cm"/>
          <style:tab-stop style:position="12.629cm"/>
          <style:tab-stop style:position="12.665cm"/>
          <style:tab-stop style:position="12.7cm"/>
          <style:tab-stop style:position="12.735cm"/>
          <style:tab-stop style:position="12.771cm"/>
          <style:tab-stop style:position="12.806cm"/>
          <style:tab-stop style:position="12.841cm"/>
          <style:tab-stop style:position="12.876cm"/>
          <style:tab-stop style:position="12.912cm"/>
          <style:tab-stop style:position="12.947cm"/>
          <style:tab-stop style:position="12.982cm"/>
          <style:tab-stop style:position="13.018cm"/>
          <style:tab-stop style:position="13.053cm"/>
          <style:tab-stop style:position="13.088cm"/>
          <style:tab-stop style:position="13.123cm"/>
          <style:tab-stop style:position="13.159cm"/>
          <style:tab-stop style:position="13.194cm"/>
          <style:tab-stop style:position="13.229cm"/>
          <style:tab-stop style:position="13.264cm"/>
          <style:tab-stop style:position="13.3cm"/>
          <style:tab-stop style:position="13.335cm"/>
          <style:tab-stop style:position="13.37cm"/>
          <style:tab-stop style:position="13.406cm"/>
          <style:tab-stop style:position="13.441cm"/>
          <style:tab-stop style:position="13.476cm"/>
          <style:tab-stop style:position="13.511cm"/>
          <style:tab-stop style:position="13.547cm"/>
          <style:tab-stop style:position="13.582cm"/>
          <style:tab-stop style:position="13.617cm"/>
          <style:tab-stop style:position="13.653cm"/>
          <style:tab-stop style:position="13.688cm"/>
        </style:tab-stops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zxx" fo:country="none" fo:font-style="normal" style:text-underline-style="none" fo:font-weight="bold" officeooo:rsid="00334e79" officeooo:paragraph-rsid="00334e79" style:letter-kerning="false" style:text-blinking="false" fo:background-color="transparent" style:font-name-asian="Times New Roman" style:font-size-asian="12pt" style:language-asian="zxx" style:country-asian="none" style:font-style-asian="normal" style:font-weight-asian="bold" style:font-name-complex="Arial" style:font-size-complex="12pt" style:language-complex="ar" style:country-complex="SA" style:font-style-complex="normal" style:font-weight-complex="bold" fo:hyphenate="false" fo:hyphenation-remain-char-count="2" fo:hyphenation-push-char-count="2" loext:hyphenation-no-caps="false"/>
    </style:style>
    <style:style style:name="P5" style:family="paragraph" style:parent-style-name="Standard">
      <style:paragraph-properties fo:margin-top="0.101cm" fo:margin-bottom="0.101cm" style:contextual-spacing="false" fo:line-height="115%" fo:text-align="justify" style:justify-single-word="false" fo:hyphenation-ladder-count="no-limit" style:shadow="none" style:snap-to-layout-grid="false"/>
      <style:text-properties style:use-window-font-color="true" loext:opacity="0%" style:font-name="Calibri" fo:font-size="12pt" fo:language="pt" fo:country="BR" officeooo:rsid="0005a535" officeooo:paragraph-rsid="000dbd7b" style:font-size-asian="12pt" style:font-size-complex="12pt" fo:hyphenate="false" fo:hyphenation-remain-char-count="2" fo:hyphenation-push-char-count="2" loext:hyphenation-no-caps="false"/>
    </style:style>
    <style:style style:name="P6" style:family="paragraph" style:parent-style-name="Table_20_Contents">
      <style:paragraph-properties fo:line-height="100%" fo:text-align="center" style:justify-single-word="false"/>
      <style:text-properties style:font-name="Calibri" fo:font-size="12pt" officeooo:rsid="003e2c81" officeooo:paragraph-rsid="003e2c81" style:font-size-asian="12pt" style:font-size-complex="12pt"/>
    </style:style>
    <style:style style:name="P7" style:family="paragraph" style:parent-style-name="Table_20_Contents">
      <style:paragraph-properties fo:text-align="start" style:justify-single-word="false"/>
      <style:text-properties style:font-name="Calibri" fo:font-size="12pt" officeooo:rsid="0068d446" officeooo:paragraph-rsid="00280db7" style:font-size-asian="12pt" style:font-size-complex="12pt"/>
    </style:style>
    <style:style style:name="P8" style:family="paragraph" style:parent-style-name="Standard">
      <style:paragraph-properties fo:margin-left="0cm" fo:margin-right="0cm" fo:margin-top="0cm" fo:margin-bottom="0cm" style:contextual-spacing="false" fo:text-align="justify" style:justify-single-word="false" fo:text-indent="0cm" style:auto-text-indent="false"/>
      <style:text-properties style:use-window-font-color="true" loext:opacity="0%" style:font-name="Calibri" fo:font-size="12pt" officeooo:rsid="005e7be9" officeooo:paragraph-rsid="005e7be9" style:font-size-asian="12pt" style:font-size-complex="12pt"/>
    </style:style>
    <style:style style:name="P9" style:family="paragraph" style:parent-style-name="Standard">
      <style:paragraph-properties fo:margin-left="0cm" fo:margin-right="0cm" fo:margin-top="0cm" fo:margin-bottom="0cm" style:contextual-spacing="false" fo:text-align="justify" style:justify-single-word="false" fo:text-indent="0cm" style:auto-text-indent="false"/>
      <style:text-properties style:use-window-font-color="true" loext:opacity="0%" officeooo:paragraph-rsid="005da6d1"/>
    </style:style>
    <style:style style:name="P10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hyphenation-ladder-count="no-limit" fo:text-indent="3.799cm" style:auto-text-indent="false" style:page-number="auto" fo:background-color="transparent" style:shadow="none" style:snap-to-layout-grid="false"/>
      <style:text-properties style:use-window-font-color="true" loext:opacity="0%" style:font-name="Calibri" fo:font-size="12pt" fo:language="pt" fo:country="BR" officeooo:rsid="0005a535" officeooo:paragraph-rsid="000dbd7b" style:font-size-asian="12pt" style:font-size-complex="12pt" fo:hyphenate="false" fo:hyphenation-remain-char-count="2" fo:hyphenation-push-char-count="2" loext:hyphenation-no-caps="false"/>
    </style:style>
    <style:style style:name="P11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hyphenation-ladder-count="no-limit" fo:text-indent="3.799cm" style:auto-text-indent="false" style:page-number="auto" fo:background-color="transparent" style:shadow="none" style:snap-to-layout-grid="false"/>
      <style:text-properties style:use-window-font-color="true" loext:opacity="0%" style:font-name="Calibri" fo:font-size="12pt" fo:language="pt" fo:country="BR" fo:font-weight="bold" officeooo:rsid="0005a535" officeooo:paragraph-rsid="000dbd7b" style:font-size-asian="12pt" style:font-weight-asian="bold" style:font-size-complex="12pt" style:font-weight-complex="bold" fo:hyphenate="false" fo:hyphenation-remain-char-count="2" fo:hyphenation-push-char-count="2" loext:hyphenation-no-caps="false"/>
    </style:style>
    <style:style style:name="P12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hyphenation-ladder-count="no-limit" fo:text-indent="3.799cm" style:auto-text-indent="false" style:page-number="auto" fo:background-color="transparent" style:shadow="none" style:snap-to-layout-grid="false"/>
      <style:text-properties style:use-window-font-color="true" loext:opacity="0%" style:font-name="Calibri" fo:font-size="12pt" fo:language="pt" fo:country="BR" fo:font-weight="bold" officeooo:rsid="000a110a" officeooo:paragraph-rsid="000dbd7b" style:font-size-asian="12pt" style:font-weight-asian="bold" style:font-size-complex="12pt" style:font-weight-complex="bold" fo:hyphenate="false" fo:hyphenation-remain-char-count="2" fo:hyphenation-push-char-count="2" loext:hyphenation-no-caps="false"/>
    </style:style>
    <style:style style:name="P13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hyphenation-ladder-count="no-limit" fo:text-indent="3.799cm" style:auto-text-indent="false" fo:background-color="transparent" style:shadow="none" style:snap-to-layout-grid="false"/>
      <style:text-properties style:use-window-font-color="true" loext:opacity="0%" style:font-name="Calibri" fo:font-size="12pt" fo:language="pt" fo:country="BR" fo:font-weight="bold" officeooo:rsid="000a110a" officeooo:paragraph-rsid="000dbd7b" style:font-size-asian="12pt" style:font-weight-asian="bold" style:font-size-complex="12pt" style:font-weight-complex="bold" fo:hyphenate="false" fo:hyphenation-remain-char-count="2" fo:hyphenation-push-char-count="2" loext:hyphenation-no-caps="false"/>
    </style:style>
    <style:style style:name="P14" style:family="paragraph" style:parent-style-name="Padrão">
      <loext:graphic-properties draw:fill-gradient-name="gradient" draw:fill-hatch-name="hatch"/>
      <style:paragraph-properties fo:margin-left="0cm" fo:margin-right="0cm" fo:margin-top="0.199cm" fo:margin-bottom="0.199cm" style:contextual-spacing="false" fo:line-height="115%" fo:text-align="center" style:justify-single-word="false" fo:hyphenation-ladder-count="no-limit" fo:text-indent="0cm" style:auto-text-indent="false" style:shadow="none" style:snap-to-layout-grid="false" style:writing-mode="lr-tb">
        <style:tab-stops>
          <style:tab-stop style:position="0.988cm"/>
          <style:tab-stop style:position="1.976cm"/>
          <style:tab-stop style:position="2.963cm"/>
          <style:tab-stop style:position="3.951cm"/>
          <style:tab-stop style:position="4.939cm"/>
          <style:tab-stop style:position="5.927cm"/>
          <style:tab-stop style:position="6.914cm"/>
          <style:tab-stop style:position="7.902cm"/>
          <style:tab-stop style:position="8.89cm"/>
          <style:tab-stop style:position="9.878cm"/>
          <style:tab-stop style:position="10.866cm"/>
          <style:tab-stop style:position="11.853cm"/>
          <style:tab-stop style:position="11.889cm"/>
          <style:tab-stop style:position="11.924cm"/>
          <style:tab-stop style:position="11.959cm"/>
          <style:tab-stop style:position="11.994cm"/>
          <style:tab-stop style:position="12.03cm"/>
          <style:tab-stop style:position="12.065cm"/>
          <style:tab-stop style:position="12.1cm"/>
          <style:tab-stop style:position="12.136cm"/>
          <style:tab-stop style:position="12.171cm"/>
          <style:tab-stop style:position="12.206cm"/>
          <style:tab-stop style:position="12.241cm"/>
          <style:tab-stop style:position="12.277cm"/>
          <style:tab-stop style:position="12.312cm"/>
          <style:tab-stop style:position="12.347cm"/>
          <style:tab-stop style:position="12.383cm"/>
          <style:tab-stop style:position="12.418cm"/>
          <style:tab-stop style:position="12.453cm"/>
          <style:tab-stop style:position="12.488cm"/>
          <style:tab-stop style:position="12.524cm"/>
          <style:tab-stop style:position="12.559cm"/>
          <style:tab-stop style:position="12.594cm"/>
          <style:tab-stop style:position="12.629cm"/>
          <style:tab-stop style:position="12.665cm"/>
          <style:tab-stop style:position="12.7cm"/>
          <style:tab-stop style:position="12.735cm"/>
          <style:tab-stop style:position="12.771cm"/>
          <style:tab-stop style:position="12.806cm"/>
          <style:tab-stop style:position="12.841cm"/>
          <style:tab-stop style:position="12.876cm"/>
          <style:tab-stop style:position="12.912cm"/>
          <style:tab-stop style:position="12.947cm"/>
          <style:tab-stop style:position="12.982cm"/>
          <style:tab-stop style:position="13.018cm"/>
          <style:tab-stop style:position="13.053cm"/>
          <style:tab-stop style:position="13.088cm"/>
          <style:tab-stop style:position="13.123cm"/>
          <style:tab-stop style:position="13.159cm"/>
          <style:tab-stop style:position="13.194cm"/>
          <style:tab-stop style:position="13.229cm"/>
          <style:tab-stop style:position="13.264cm"/>
          <style:tab-stop style:position="13.3cm"/>
          <style:tab-stop style:position="13.335cm"/>
          <style:tab-stop style:position="13.37cm"/>
          <style:tab-stop style:position="13.406cm"/>
          <style:tab-stop style:position="13.441cm"/>
          <style:tab-stop style:position="13.476cm"/>
          <style:tab-stop style:position="13.511cm"/>
          <style:tab-stop style:position="13.547cm"/>
          <style:tab-stop style:position="13.582cm"/>
          <style:tab-stop style:position="13.617cm"/>
          <style:tab-stop style:position="13.653cm"/>
          <style:tab-stop style:position="13.688cm"/>
        </style:tab-stops>
      </style:paragraph-properties>
      <style:text-properties style:use-window-font-color="true" loext:opacity="0%" style:font-name="Calibri" fo:font-size="12pt" fo:language="pt" fo:country="BR" fo:font-weight="bold" officeooo:paragraph-rsid="000dbd7b" style:font-size-asian="12pt" style:font-weight-asian="bold" style:font-size-complex="12pt" style:font-weight-complex="bold" fo:hyphenate="false" fo:hyphenation-remain-char-count="2" fo:hyphenation-push-char-count="2" loext:hyphenation-no-caps="false"/>
    </style:style>
    <style:style style:name="P15" style:family="paragraph" style:parent-style-name="Padrão">
      <loext:graphic-properties draw:fill-gradient-name="gradient" draw:fill-hatch-name="hatch"/>
      <style:paragraph-properties fo:margin-left="0cm" fo:margin-right="0cm" fo:margin-top="0.199cm" fo:margin-bottom="0.199cm" style:contextual-spacing="false" fo:line-height="115%" fo:text-align="justify" style:justify-single-word="false" fo:hyphenation-ladder-count="no-limit" fo:text-indent="0cm" style:auto-text-indent="false" style:shadow="none" style:snap-to-layout-grid="false" style:writing-mode="lr-tb">
        <style:tab-stops>
          <style:tab-stop style:position="0.988cm"/>
          <style:tab-stop style:position="1.976cm"/>
          <style:tab-stop style:position="2.963cm"/>
          <style:tab-stop style:position="3.951cm"/>
          <style:tab-stop style:position="4.939cm"/>
          <style:tab-stop style:position="5.927cm"/>
          <style:tab-stop style:position="6.914cm"/>
          <style:tab-stop style:position="7.902cm"/>
          <style:tab-stop style:position="8.89cm"/>
          <style:tab-stop style:position="9.878cm"/>
          <style:tab-stop style:position="10.866cm"/>
          <style:tab-stop style:position="11.853cm"/>
          <style:tab-stop style:position="11.889cm"/>
          <style:tab-stop style:position="11.924cm"/>
          <style:tab-stop style:position="11.959cm"/>
          <style:tab-stop style:position="11.994cm"/>
          <style:tab-stop style:position="12.03cm"/>
          <style:tab-stop style:position="12.065cm"/>
          <style:tab-stop style:position="12.1cm"/>
          <style:tab-stop style:position="12.136cm"/>
          <style:tab-stop style:position="12.171cm"/>
          <style:tab-stop style:position="12.206cm"/>
          <style:tab-stop style:position="12.241cm"/>
          <style:tab-stop style:position="12.277cm"/>
          <style:tab-stop style:position="12.312cm"/>
          <style:tab-stop style:position="12.347cm"/>
          <style:tab-stop style:position="12.383cm"/>
          <style:tab-stop style:position="12.418cm"/>
          <style:tab-stop style:position="12.453cm"/>
          <style:tab-stop style:position="12.488cm"/>
          <style:tab-stop style:position="12.524cm"/>
          <style:tab-stop style:position="12.559cm"/>
          <style:tab-stop style:position="12.594cm"/>
          <style:tab-stop style:position="12.629cm"/>
          <style:tab-stop style:position="12.665cm"/>
          <style:tab-stop style:position="12.7cm"/>
          <style:tab-stop style:position="12.735cm"/>
          <style:tab-stop style:position="12.771cm"/>
          <style:tab-stop style:position="12.806cm"/>
          <style:tab-stop style:position="12.841cm"/>
          <style:tab-stop style:position="12.876cm"/>
          <style:tab-stop style:position="12.912cm"/>
          <style:tab-stop style:position="12.947cm"/>
          <style:tab-stop style:position="12.982cm"/>
          <style:tab-stop style:position="13.018cm"/>
          <style:tab-stop style:position="13.053cm"/>
          <style:tab-stop style:position="13.088cm"/>
          <style:tab-stop style:position="13.123cm"/>
          <style:tab-stop style:position="13.159cm"/>
          <style:tab-stop style:position="13.194cm"/>
          <style:tab-stop style:position="13.229cm"/>
          <style:tab-stop style:position="13.264cm"/>
          <style:tab-stop style:position="13.3cm"/>
          <style:tab-stop style:position="13.335cm"/>
          <style:tab-stop style:position="13.37cm"/>
          <style:tab-stop style:position="13.406cm"/>
          <style:tab-stop style:position="13.441cm"/>
          <style:tab-stop style:position="13.476cm"/>
          <style:tab-stop style:position="13.511cm"/>
          <style:tab-stop style:position="13.547cm"/>
          <style:tab-stop style:position="13.582cm"/>
          <style:tab-stop style:position="13.617cm"/>
          <style:tab-stop style:position="13.653cm"/>
          <style:tab-stop style:position="13.688cm"/>
        </style:tab-stops>
      </style:paragraph-properties>
      <style:text-properties style:use-window-font-color="true" loext:opacity="0%" style:font-name="Calibri" fo:font-size="12pt" fo:language="pt" fo:country="BR" officeooo:paragraph-rsid="000dbd7b" style:font-size-asian="12pt" style:font-size-complex="12pt" fo:hyphenate="false" fo:hyphenation-remain-char-count="2" fo:hyphenation-push-char-count="2" loext:hyphenation-no-caps="false"/>
    </style:style>
    <style:style style:name="P16" style:family="paragraph" style:parent-style-name="Padrão">
      <loext:graphic-properties draw:fill-gradient-name="gradient" draw:fill-hatch-name="hatch"/>
      <style:paragraph-properties fo:margin-left="0cm" fo:margin-right="0cm" fo:margin-top="0.199cm" fo:margin-bottom="0.199cm" style:contextual-spacing="false" fo:line-height="115%" fo:text-align="justify" style:justify-single-word="false" fo:hyphenation-ladder-count="no-limit" fo:text-indent="0cm" style:auto-text-indent="false" style:shadow="none" style:snap-to-layout-grid="false" style:writing-mode="lr-tb">
        <style:tab-stops>
          <style:tab-stop style:position="0.988cm"/>
          <style:tab-stop style:position="1.976cm"/>
          <style:tab-stop style:position="2.963cm"/>
          <style:tab-stop style:position="3.951cm"/>
          <style:tab-stop style:position="4.939cm"/>
          <style:tab-stop style:position="5.927cm"/>
          <style:tab-stop style:position="6.914cm"/>
          <style:tab-stop style:position="7.902cm"/>
          <style:tab-stop style:position="8.89cm"/>
          <style:tab-stop style:position="9.878cm"/>
          <style:tab-stop style:position="10.866cm"/>
          <style:tab-stop style:position="11.853cm"/>
          <style:tab-stop style:position="11.889cm"/>
          <style:tab-stop style:position="11.924cm"/>
          <style:tab-stop style:position="11.959cm"/>
          <style:tab-stop style:position="11.994cm"/>
          <style:tab-stop style:position="12.03cm"/>
          <style:tab-stop style:position="12.065cm"/>
          <style:tab-stop style:position="12.1cm"/>
          <style:tab-stop style:position="12.136cm"/>
          <style:tab-stop style:position="12.171cm"/>
          <style:tab-stop style:position="12.206cm"/>
          <style:tab-stop style:position="12.241cm"/>
          <style:tab-stop style:position="12.277cm"/>
          <style:tab-stop style:position="12.312cm"/>
          <style:tab-stop style:position="12.347cm"/>
          <style:tab-stop style:position="12.383cm"/>
          <style:tab-stop style:position="12.418cm"/>
          <style:tab-stop style:position="12.453cm"/>
          <style:tab-stop style:position="12.488cm"/>
          <style:tab-stop style:position="12.524cm"/>
          <style:tab-stop style:position="12.559cm"/>
          <style:tab-stop style:position="12.594cm"/>
          <style:tab-stop style:position="12.629cm"/>
          <style:tab-stop style:position="12.665cm"/>
          <style:tab-stop style:position="12.7cm"/>
          <style:tab-stop style:position="12.735cm"/>
          <style:tab-stop style:position="12.771cm"/>
          <style:tab-stop style:position="12.806cm"/>
          <style:tab-stop style:position="12.841cm"/>
          <style:tab-stop style:position="12.876cm"/>
          <style:tab-stop style:position="12.912cm"/>
          <style:tab-stop style:position="12.947cm"/>
          <style:tab-stop style:position="12.982cm"/>
          <style:tab-stop style:position="13.018cm"/>
          <style:tab-stop style:position="13.053cm"/>
          <style:tab-stop style:position="13.088cm"/>
          <style:tab-stop style:position="13.123cm"/>
          <style:tab-stop style:position="13.159cm"/>
          <style:tab-stop style:position="13.194cm"/>
          <style:tab-stop style:position="13.229cm"/>
          <style:tab-stop style:position="13.264cm"/>
          <style:tab-stop style:position="13.3cm"/>
          <style:tab-stop style:position="13.335cm"/>
          <style:tab-stop style:position="13.37cm"/>
          <style:tab-stop style:position="13.406cm"/>
          <style:tab-stop style:position="13.441cm"/>
          <style:tab-stop style:position="13.476cm"/>
          <style:tab-stop style:position="13.511cm"/>
          <style:tab-stop style:position="13.547cm"/>
          <style:tab-stop style:position="13.582cm"/>
          <style:tab-stop style:position="13.617cm"/>
          <style:tab-stop style:position="13.653cm"/>
          <style:tab-stop style:position="13.688cm"/>
        </style:tab-stops>
      </style:paragraph-properties>
      <style:text-properties style:use-window-font-color="true" loext:opacity="0%" style:font-name="Calibri" fo:font-size="12pt" officeooo:paragraph-rsid="000dbd7b" style:font-size-asian="12pt" style:font-size-complex="12pt" fo:hyphenate="false" fo:hyphenation-remain-char-count="2" fo:hyphenation-push-char-count="2" loext:hyphenation-no-caps="false"/>
    </style:style>
    <style:style style:name="P17" style:family="paragraph" style:parent-style-name="Padrão">
      <loext:graphic-properties draw:fill-gradient-name="gradient" draw:fill-hatch-name="hatch"/>
      <style:paragraph-properties fo:margin-left="0cm" fo:margin-right="0cm" fo:margin-top="0.199cm" fo:margin-bottom="0.199cm" style:contextual-spacing="false" fo:line-height="115%" fo:text-align="center" style:justify-single-word="false" fo:hyphenation-ladder-count="no-limit" fo:text-indent="0cm" style:auto-text-indent="false" style:shadow="none" style:snap-to-layout-grid="false" style:writing-mode="lr-tb">
        <style:tab-stops>
          <style:tab-stop style:position="0.988cm"/>
          <style:tab-stop style:position="1.976cm"/>
          <style:tab-stop style:position="2.963cm"/>
          <style:tab-stop style:position="3.951cm"/>
          <style:tab-stop style:position="4.939cm"/>
          <style:tab-stop style:position="5.927cm"/>
          <style:tab-stop style:position="6.914cm"/>
          <style:tab-stop style:position="7.902cm"/>
          <style:tab-stop style:position="8.89cm"/>
          <style:tab-stop style:position="9.878cm"/>
          <style:tab-stop style:position="10.866cm"/>
          <style:tab-stop style:position="11.853cm"/>
          <style:tab-stop style:position="11.889cm"/>
          <style:tab-stop style:position="11.924cm"/>
          <style:tab-stop style:position="11.959cm"/>
          <style:tab-stop style:position="11.994cm"/>
          <style:tab-stop style:position="12.03cm"/>
          <style:tab-stop style:position="12.065cm"/>
          <style:tab-stop style:position="12.1cm"/>
          <style:tab-stop style:position="12.136cm"/>
          <style:tab-stop style:position="12.171cm"/>
          <style:tab-stop style:position="12.206cm"/>
          <style:tab-stop style:position="12.241cm"/>
          <style:tab-stop style:position="12.277cm"/>
          <style:tab-stop style:position="12.312cm"/>
          <style:tab-stop style:position="12.347cm"/>
          <style:tab-stop style:position="12.383cm"/>
          <style:tab-stop style:position="12.418cm"/>
          <style:tab-stop style:position="12.453cm"/>
          <style:tab-stop style:position="12.488cm"/>
          <style:tab-stop style:position="12.524cm"/>
          <style:tab-stop style:position="12.559cm"/>
          <style:tab-stop style:position="12.594cm"/>
          <style:tab-stop style:position="12.629cm"/>
          <style:tab-stop style:position="12.665cm"/>
          <style:tab-stop style:position="12.7cm"/>
          <style:tab-stop style:position="12.735cm"/>
          <style:tab-stop style:position="12.771cm"/>
          <style:tab-stop style:position="12.806cm"/>
          <style:tab-stop style:position="12.841cm"/>
          <style:tab-stop style:position="12.876cm"/>
          <style:tab-stop style:position="12.912cm"/>
          <style:tab-stop style:position="12.947cm"/>
          <style:tab-stop style:position="12.982cm"/>
          <style:tab-stop style:position="13.018cm"/>
          <style:tab-stop style:position="13.053cm"/>
          <style:tab-stop style:position="13.088cm"/>
          <style:tab-stop style:position="13.123cm"/>
          <style:tab-stop style:position="13.159cm"/>
          <style:tab-stop style:position="13.194cm"/>
          <style:tab-stop style:position="13.229cm"/>
          <style:tab-stop style:position="13.264cm"/>
          <style:tab-stop style:position="13.3cm"/>
          <style:tab-stop style:position="13.335cm"/>
          <style:tab-stop style:position="13.37cm"/>
          <style:tab-stop style:position="13.406cm"/>
          <style:tab-stop style:position="13.441cm"/>
          <style:tab-stop style:position="13.476cm"/>
          <style:tab-stop style:position="13.511cm"/>
          <style:tab-stop style:position="13.547cm"/>
          <style:tab-stop style:position="13.582cm"/>
          <style:tab-stop style:position="13.617cm"/>
          <style:tab-stop style:position="13.653cm"/>
          <style:tab-stop style:position="13.688cm"/>
        </style:tab-stops>
      </style:paragraph-properties>
      <style:text-properties style:use-window-font-color="true" loext:opacity="0%" officeooo:paragraph-rsid="000dbd7b" fo:hyphenate="false" fo:hyphenation-remain-char-count="2" fo:hyphenation-push-char-count="2" loext:hyphenation-no-caps="false"/>
    </style:style>
    <style:style style:name="P18" style:family="paragraph" style:parent-style-name="Padrão">
      <loext:graphic-properties draw:fill-gradient-name="gradient" draw:fill-hatch-name="hatch"/>
      <style:paragraph-properties fo:margin-left="0cm" fo:margin-right="0cm" fo:margin-top="0.199cm" fo:margin-bottom="0.199cm" style:contextual-spacing="false" fo:line-height="115%" fo:text-align="justify" style:justify-single-word="false" fo:hyphenation-ladder-count="no-limit" fo:text-indent="0cm" style:auto-text-indent="false" style:shadow="none" style:snap-to-layout-grid="false" style:writing-mode="lr-tb">
        <style:tab-stops>
          <style:tab-stop style:position="0.988cm"/>
          <style:tab-stop style:position="1.976cm"/>
          <style:tab-stop style:position="2.963cm"/>
          <style:tab-stop style:position="3.951cm"/>
          <style:tab-stop style:position="4.939cm"/>
          <style:tab-stop style:position="5.927cm"/>
          <style:tab-stop style:position="6.914cm"/>
          <style:tab-stop style:position="7.902cm"/>
          <style:tab-stop style:position="8.89cm"/>
          <style:tab-stop style:position="9.878cm"/>
          <style:tab-stop style:position="10.866cm"/>
          <style:tab-stop style:position="11.853cm"/>
          <style:tab-stop style:position="11.889cm"/>
          <style:tab-stop style:position="11.924cm"/>
          <style:tab-stop style:position="11.959cm"/>
          <style:tab-stop style:position="11.994cm"/>
          <style:tab-stop style:position="12.03cm"/>
          <style:tab-stop style:position="12.065cm"/>
          <style:tab-stop style:position="12.1cm"/>
          <style:tab-stop style:position="12.136cm"/>
          <style:tab-stop style:position="12.171cm"/>
          <style:tab-stop style:position="12.206cm"/>
          <style:tab-stop style:position="12.241cm"/>
          <style:tab-stop style:position="12.277cm"/>
          <style:tab-stop style:position="12.312cm"/>
          <style:tab-stop style:position="12.347cm"/>
          <style:tab-stop style:position="12.383cm"/>
          <style:tab-stop style:position="12.418cm"/>
          <style:tab-stop style:position="12.453cm"/>
          <style:tab-stop style:position="12.488cm"/>
          <style:tab-stop style:position="12.524cm"/>
          <style:tab-stop style:position="12.559cm"/>
          <style:tab-stop style:position="12.594cm"/>
          <style:tab-stop style:position="12.629cm"/>
          <style:tab-stop style:position="12.665cm"/>
          <style:tab-stop style:position="12.7cm"/>
          <style:tab-stop style:position="12.735cm"/>
          <style:tab-stop style:position="12.771cm"/>
          <style:tab-stop style:position="12.806cm"/>
          <style:tab-stop style:position="12.841cm"/>
          <style:tab-stop style:position="12.876cm"/>
          <style:tab-stop style:position="12.912cm"/>
          <style:tab-stop style:position="12.947cm"/>
          <style:tab-stop style:position="12.982cm"/>
          <style:tab-stop style:position="13.018cm"/>
          <style:tab-stop style:position="13.053cm"/>
          <style:tab-stop style:position="13.088cm"/>
          <style:tab-stop style:position="13.123cm"/>
          <style:tab-stop style:position="13.159cm"/>
          <style:tab-stop style:position="13.194cm"/>
          <style:tab-stop style:position="13.229cm"/>
          <style:tab-stop style:position="13.264cm"/>
          <style:tab-stop style:position="13.3cm"/>
          <style:tab-stop style:position="13.335cm"/>
          <style:tab-stop style:position="13.37cm"/>
          <style:tab-stop style:position="13.406cm"/>
          <style:tab-stop style:position="13.441cm"/>
          <style:tab-stop style:position="13.476cm"/>
          <style:tab-stop style:position="13.511cm"/>
          <style:tab-stop style:position="13.547cm"/>
          <style:tab-stop style:position="13.582cm"/>
          <style:tab-stop style:position="13.617cm"/>
          <style:tab-stop style:position="13.653cm"/>
          <style:tab-stop style:position="13.688cm"/>
        </style:tab-stops>
      </style:paragraph-properties>
      <style:text-properties style:use-window-font-color="true" loext:opacity="0%" officeooo:paragraph-rsid="000dbd7b" fo:hyphenate="false" fo:hyphenation-remain-char-count="2" fo:hyphenation-push-char-count="2" loext:hyphenation-no-caps="false"/>
    </style:style>
    <style:style style:name="P19" style:family="paragraph" style:parent-style-name="Padrão">
      <loext:graphic-properties draw:fill="none" draw:fill-color="#ffffff" draw:fill-gradient-name="gradient" draw:fill-hatch-name="hatch"/>
      <style:paragraph-properties fo:margin-left="0cm" fo:margin-right="0cm" fo:margin-top="0.199cm" fo:margin-bottom="0.199cm" style:contextual-spacing="false" fo:line-height="115%" fo:text-align="justify" style:justify-single-word="false" fo:orphans="2" fo:widows="2" fo:hyphenation-ladder-count="no-limit" fo:text-indent="0cm" style:auto-text-indent="false" fo:background-color="transparent" fo:padding="0cm" fo:border="none" style:shadow="none" text:number-lines="true" text:line-number="0" style:snap-to-layout-grid="false" style:writing-mode="lr-tb" style:join-border="false">
        <style:tab-stops>
          <style:tab-stop style:position="0.988cm"/>
          <style:tab-stop style:position="1.976cm"/>
          <style:tab-stop style:position="2.963cm"/>
          <style:tab-stop style:position="3.951cm"/>
          <style:tab-stop style:position="4.939cm"/>
          <style:tab-stop style:position="5.927cm"/>
          <style:tab-stop style:position="6.914cm"/>
          <style:tab-stop style:position="7.902cm"/>
          <style:tab-stop style:position="8.89cm"/>
          <style:tab-stop style:position="9.878cm"/>
          <style:tab-stop style:position="10.866cm"/>
          <style:tab-stop style:position="11.853cm"/>
          <style:tab-stop style:position="11.889cm"/>
          <style:tab-stop style:position="11.924cm"/>
          <style:tab-stop style:position="11.959cm"/>
          <style:tab-stop style:position="11.994cm"/>
          <style:tab-stop style:position="12.03cm"/>
          <style:tab-stop style:position="12.065cm"/>
          <style:tab-stop style:position="12.1cm"/>
          <style:tab-stop style:position="12.136cm"/>
          <style:tab-stop style:position="12.171cm"/>
          <style:tab-stop style:position="12.206cm"/>
          <style:tab-stop style:position="12.241cm"/>
          <style:tab-stop style:position="12.277cm"/>
          <style:tab-stop style:position="12.312cm"/>
          <style:tab-stop style:position="12.347cm"/>
          <style:tab-stop style:position="12.383cm"/>
          <style:tab-stop style:position="12.418cm"/>
          <style:tab-stop style:position="12.453cm"/>
          <style:tab-stop style:position="12.488cm"/>
          <style:tab-stop style:position="12.524cm"/>
          <style:tab-stop style:position="12.559cm"/>
          <style:tab-stop style:position="12.594cm"/>
          <style:tab-stop style:position="12.629cm"/>
          <style:tab-stop style:position="12.665cm"/>
          <style:tab-stop style:position="12.7cm"/>
          <style:tab-stop style:position="12.735cm"/>
          <style:tab-stop style:position="12.771cm"/>
          <style:tab-stop style:position="12.806cm"/>
          <style:tab-stop style:position="12.841cm"/>
          <style:tab-stop style:position="12.876cm"/>
          <style:tab-stop style:position="12.912cm"/>
          <style:tab-stop style:position="12.947cm"/>
          <style:tab-stop style:position="12.982cm"/>
          <style:tab-stop style:position="13.018cm"/>
          <style:tab-stop style:position="13.053cm"/>
          <style:tab-stop style:position="13.088cm"/>
          <style:tab-stop style:position="13.123cm"/>
          <style:tab-stop style:position="13.159cm"/>
          <style:tab-stop style:position="13.194cm"/>
          <style:tab-stop style:position="13.229cm"/>
          <style:tab-stop style:position="13.264cm"/>
          <style:tab-stop style:position="13.3cm"/>
          <style:tab-stop style:position="13.335cm"/>
          <style:tab-stop style:position="13.37cm"/>
          <style:tab-stop style:position="13.406cm"/>
          <style:tab-stop style:position="13.441cm"/>
          <style:tab-stop style:position="13.476cm"/>
          <style:tab-stop style:position="13.511cm"/>
          <style:tab-stop style:position="13.547cm"/>
          <style:tab-stop style:position="13.582cm"/>
          <style:tab-stop style:position="13.617cm"/>
          <style:tab-stop style:position="13.653cm"/>
          <style:tab-stop style:position="13.688cm"/>
        </style:tab-stops>
      </style:paragraph-properties>
      <style:text-properties style:use-window-font-color="true" loext:opacity="0%" style:font-name="Calibri" fo:font-size="12pt" fo:language="pt" fo:country="BR" fo:font-weight="bold" officeooo:paragraph-rsid="000dbd7b" style:font-size-asian="12pt" style:font-weight-asian="bold" style:font-size-complex="12pt" style:font-weight-complex="bold" fo:hyphenate="false" fo:hyphenation-remain-char-count="2" fo:hyphenation-push-char-count="2" loext:hyphenation-no-caps="false"/>
    </style:style>
    <style:style style:name="P20" style:family="paragraph" style:parent-style-name="Padrão">
      <style:paragraph-properties fo:margin-left="0cm" fo:margin-right="0cm" fo:margin-top="0cm" fo:margin-bottom="0cm" style:contextual-spacing="false" fo:line-height="115%" fo:text-align="justify" style:justify-single-word="false" fo:hyphenation-ladder-count="no-limit" fo:text-indent="0cm" style:auto-text-indent="false" style:shadow="none" style:snap-to-layout-grid="false" style:writing-mode="lr-tb">
        <style:tab-stops>
          <style:tab-stop style:position="0.988cm"/>
          <style:tab-stop style:position="1.976cm"/>
          <style:tab-stop style:position="2.963cm"/>
          <style:tab-stop style:position="3.951cm"/>
          <style:tab-stop style:position="4.939cm"/>
          <style:tab-stop style:position="5.927cm"/>
          <style:tab-stop style:position="6.914cm"/>
          <style:tab-stop style:position="7.902cm"/>
          <style:tab-stop style:position="8.89cm"/>
          <style:tab-stop style:position="9.878cm"/>
          <style:tab-stop style:position="10.866cm"/>
          <style:tab-stop style:position="11.853cm"/>
          <style:tab-stop style:position="11.889cm"/>
          <style:tab-stop style:position="11.924cm"/>
          <style:tab-stop style:position="11.959cm"/>
          <style:tab-stop style:position="11.994cm"/>
          <style:tab-stop style:position="12.03cm"/>
          <style:tab-stop style:position="12.065cm"/>
          <style:tab-stop style:position="12.1cm"/>
          <style:tab-stop style:position="12.136cm"/>
          <style:tab-stop style:position="12.171cm"/>
          <style:tab-stop style:position="12.206cm"/>
          <style:tab-stop style:position="12.241cm"/>
          <style:tab-stop style:position="12.277cm"/>
          <style:tab-stop style:position="12.312cm"/>
          <style:tab-stop style:position="12.347cm"/>
          <style:tab-stop style:position="12.383cm"/>
          <style:tab-stop style:position="12.418cm"/>
          <style:tab-stop style:position="12.453cm"/>
          <style:tab-stop style:position="12.488cm"/>
          <style:tab-stop style:position="12.524cm"/>
          <style:tab-stop style:position="12.559cm"/>
          <style:tab-stop style:position="12.594cm"/>
          <style:tab-stop style:position="12.629cm"/>
          <style:tab-stop style:position="12.665cm"/>
          <style:tab-stop style:position="12.7cm"/>
          <style:tab-stop style:position="12.735cm"/>
          <style:tab-stop style:position="12.771cm"/>
          <style:tab-stop style:position="12.806cm"/>
          <style:tab-stop style:position="12.841cm"/>
          <style:tab-stop style:position="12.876cm"/>
          <style:tab-stop style:position="12.912cm"/>
          <style:tab-stop style:position="12.947cm"/>
          <style:tab-stop style:position="12.982cm"/>
          <style:tab-stop style:position="13.018cm"/>
          <style:tab-stop style:position="13.053cm"/>
          <style:tab-stop style:position="13.088cm"/>
          <style:tab-stop style:position="13.123cm"/>
          <style:tab-stop style:position="13.159cm"/>
          <style:tab-stop style:position="13.194cm"/>
          <style:tab-stop style:position="13.229cm"/>
          <style:tab-stop style:position="13.264cm"/>
          <style:tab-stop style:position="13.3cm"/>
          <style:tab-stop style:position="13.335cm"/>
          <style:tab-stop style:position="13.37cm"/>
          <style:tab-stop style:position="13.406cm"/>
          <style:tab-stop style:position="13.441cm"/>
          <style:tab-stop style:position="13.476cm"/>
          <style:tab-stop style:position="13.511cm"/>
          <style:tab-stop style:position="13.547cm"/>
          <style:tab-stop style:position="13.582cm"/>
          <style:tab-stop style:position="13.617cm"/>
          <style:tab-stop style:position="13.653cm"/>
          <style:tab-stop style:position="13.688cm"/>
        </style:tab-stops>
      </style:paragraph-properties>
      <style:text-properties style:use-window-font-color="true" loext:opacity="0%" style:font-name="Calibri" fo:font-size="12pt" fo:language="pt" fo:country="BR" fo:font-weight="bold" officeooo:paragraph-rsid="000dbd7b" style:font-size-asian="12pt" style:font-weight-asian="bold" style:font-size-complex="12pt" style:font-weight-complex="bold" fo:hyphenate="false" fo:hyphenation-remain-char-count="2" fo:hyphenation-push-char-count="2" loext:hyphenation-no-caps="false"/>
    </style:style>
    <style:style style:name="P21" style:family="paragraph" style:parent-style-name="Padrão">
      <style:paragraph-properties fo:margin-left="0cm" fo:margin-right="0cm" fo:margin-top="0cm" fo:margin-bottom="0cm" style:contextual-spacing="false" fo:line-height="115%" fo:text-align="justify" style:justify-single-word="false" fo:hyphenation-ladder-count="no-limit" fo:text-indent="0cm" style:auto-text-indent="false" style:shadow="none" style:snap-to-layout-grid="false" style:writing-mode="lr-tb">
        <style:tab-stops>
          <style:tab-stop style:position="0.988cm"/>
          <style:tab-stop style:position="1.976cm"/>
          <style:tab-stop style:position="2.963cm"/>
          <style:tab-stop style:position="3.951cm"/>
          <style:tab-stop style:position="4.939cm"/>
          <style:tab-stop style:position="5.927cm"/>
          <style:tab-stop style:position="6.914cm"/>
          <style:tab-stop style:position="7.902cm"/>
          <style:tab-stop style:position="8.89cm"/>
          <style:tab-stop style:position="9.878cm"/>
          <style:tab-stop style:position="10.866cm"/>
          <style:tab-stop style:position="11.853cm"/>
          <style:tab-stop style:position="11.889cm"/>
          <style:tab-stop style:position="11.924cm"/>
          <style:tab-stop style:position="11.959cm"/>
          <style:tab-stop style:position="11.994cm"/>
          <style:tab-stop style:position="12.03cm"/>
          <style:tab-stop style:position="12.065cm"/>
          <style:tab-stop style:position="12.1cm"/>
          <style:tab-stop style:position="12.136cm"/>
          <style:tab-stop style:position="12.171cm"/>
          <style:tab-stop style:position="12.206cm"/>
          <style:tab-stop style:position="12.241cm"/>
          <style:tab-stop style:position="12.277cm"/>
          <style:tab-stop style:position="12.312cm"/>
          <style:tab-stop style:position="12.347cm"/>
          <style:tab-stop style:position="12.383cm"/>
          <style:tab-stop style:position="12.418cm"/>
          <style:tab-stop style:position="12.453cm"/>
          <style:tab-stop style:position="12.488cm"/>
          <style:tab-stop style:position="12.524cm"/>
          <style:tab-stop style:position="12.559cm"/>
          <style:tab-stop style:position="12.594cm"/>
          <style:tab-stop style:position="12.629cm"/>
          <style:tab-stop style:position="12.665cm"/>
          <style:tab-stop style:position="12.7cm"/>
          <style:tab-stop style:position="12.735cm"/>
          <style:tab-stop style:position="12.771cm"/>
          <style:tab-stop style:position="12.806cm"/>
          <style:tab-stop style:position="12.841cm"/>
          <style:tab-stop style:position="12.876cm"/>
          <style:tab-stop style:position="12.912cm"/>
          <style:tab-stop style:position="12.947cm"/>
          <style:tab-stop style:position="12.982cm"/>
          <style:tab-stop style:position="13.018cm"/>
          <style:tab-stop style:position="13.053cm"/>
          <style:tab-stop style:position="13.088cm"/>
          <style:tab-stop style:position="13.123cm"/>
          <style:tab-stop style:position="13.159cm"/>
          <style:tab-stop style:position="13.194cm"/>
          <style:tab-stop style:position="13.229cm"/>
          <style:tab-stop style:position="13.264cm"/>
          <style:tab-stop style:position="13.3cm"/>
          <style:tab-stop style:position="13.335cm"/>
          <style:tab-stop style:position="13.37cm"/>
          <style:tab-stop style:position="13.406cm"/>
          <style:tab-stop style:position="13.441cm"/>
          <style:tab-stop style:position="13.476cm"/>
          <style:tab-stop style:position="13.511cm"/>
          <style:tab-stop style:position="13.547cm"/>
          <style:tab-stop style:position="13.582cm"/>
          <style:tab-stop style:position="13.617cm"/>
          <style:tab-stop style:position="13.653cm"/>
          <style:tab-stop style:position="13.688cm"/>
        </style:tab-stops>
      </style:paragraph-properties>
      <style:text-properties style:use-window-font-color="true" loext:opacity="0%" style:font-name="Calibri" fo:font-size="12pt" fo:language="pt" fo:country="BR" officeooo:paragraph-rsid="000dbd7b" style:font-size-asian="12pt" style:font-size-complex="12pt" fo:hyphenate="false" fo:hyphenation-remain-char-count="2" fo:hyphenation-push-char-count="2" loext:hyphenation-no-caps="false"/>
    </style:style>
    <style:style style:name="P22" style:family="paragraph" style:parent-style-name="Padrão">
      <style:paragraph-properties fo:margin-left="0cm" fo:margin-right="0cm" fo:margin-top="0cm" fo:margin-bottom="0cm" style:contextual-spacing="false" fo:line-height="115%" fo:text-align="center" style:justify-single-word="false" fo:hyphenation-ladder-count="no-limit" fo:text-indent="0cm" style:auto-text-indent="false" style:shadow="none" style:snap-to-layout-grid="false" style:writing-mode="lr-tb">
        <style:tab-stops>
          <style:tab-stop style:position="0.988cm"/>
          <style:tab-stop style:position="1.976cm"/>
          <style:tab-stop style:position="2.963cm"/>
          <style:tab-stop style:position="3.951cm"/>
          <style:tab-stop style:position="4.939cm"/>
          <style:tab-stop style:position="5.927cm"/>
          <style:tab-stop style:position="6.914cm"/>
          <style:tab-stop style:position="7.902cm"/>
          <style:tab-stop style:position="8.89cm"/>
          <style:tab-stop style:position="9.878cm"/>
          <style:tab-stop style:position="10.866cm"/>
          <style:tab-stop style:position="11.853cm"/>
          <style:tab-stop style:position="11.889cm"/>
          <style:tab-stop style:position="11.924cm"/>
          <style:tab-stop style:position="11.959cm"/>
          <style:tab-stop style:position="11.994cm"/>
          <style:tab-stop style:position="12.03cm"/>
          <style:tab-stop style:position="12.065cm"/>
          <style:tab-stop style:position="12.1cm"/>
          <style:tab-stop style:position="12.136cm"/>
          <style:tab-stop style:position="12.171cm"/>
          <style:tab-stop style:position="12.206cm"/>
          <style:tab-stop style:position="12.241cm"/>
          <style:tab-stop style:position="12.277cm"/>
          <style:tab-stop style:position="12.312cm"/>
          <style:tab-stop style:position="12.347cm"/>
          <style:tab-stop style:position="12.383cm"/>
          <style:tab-stop style:position="12.418cm"/>
          <style:tab-stop style:position="12.453cm"/>
          <style:tab-stop style:position="12.488cm"/>
          <style:tab-stop style:position="12.524cm"/>
          <style:tab-stop style:position="12.559cm"/>
          <style:tab-stop style:position="12.594cm"/>
          <style:tab-stop style:position="12.629cm"/>
          <style:tab-stop style:position="12.665cm"/>
          <style:tab-stop style:position="12.7cm"/>
          <style:tab-stop style:position="12.735cm"/>
          <style:tab-stop style:position="12.771cm"/>
          <style:tab-stop style:position="12.806cm"/>
          <style:tab-stop style:position="12.841cm"/>
          <style:tab-stop style:position="12.876cm"/>
          <style:tab-stop style:position="12.912cm"/>
          <style:tab-stop style:position="12.947cm"/>
          <style:tab-stop style:position="12.982cm"/>
          <style:tab-stop style:position="13.018cm"/>
          <style:tab-stop style:position="13.053cm"/>
          <style:tab-stop style:position="13.088cm"/>
          <style:tab-stop style:position="13.123cm"/>
          <style:tab-stop style:position="13.159cm"/>
          <style:tab-stop style:position="13.194cm"/>
          <style:tab-stop style:position="13.229cm"/>
          <style:tab-stop style:position="13.264cm"/>
          <style:tab-stop style:position="13.3cm"/>
          <style:tab-stop style:position="13.335cm"/>
          <style:tab-stop style:position="13.37cm"/>
          <style:tab-stop style:position="13.406cm"/>
          <style:tab-stop style:position="13.441cm"/>
          <style:tab-stop style:position="13.476cm"/>
          <style:tab-stop style:position="13.511cm"/>
          <style:tab-stop style:position="13.547cm"/>
          <style:tab-stop style:position="13.582cm"/>
          <style:tab-stop style:position="13.617cm"/>
          <style:tab-stop style:position="13.653cm"/>
          <style:tab-stop style:position="13.688cm"/>
        </style:tab-stops>
      </style:paragraph-properties>
      <style:text-properties style:use-window-font-color="true" loext:opacity="0%" style:font-name="Calibri" fo:font-size="12pt" fo:language="pt" fo:country="BR" officeooo:rsid="00093e39" officeooo:paragraph-rsid="000dbd7b" style:font-size-asian="12pt" style:font-size-complex="12pt" fo:hyphenate="false" fo:hyphenation-remain-char-count="2" fo:hyphenation-push-char-count="2" loext:hyphenation-no-caps="false"/>
    </style:style>
    <style:style style:name="P23" style:family="paragraph" style:parent-style-name="Padrão">
      <style:paragraph-properties fo:margin-left="0cm" fo:margin-right="0cm" fo:margin-top="0cm" fo:margin-bottom="0cm" style:contextual-spacing="false" fo:line-height="115%" fo:text-align="justify" style:justify-single-word="false" fo:hyphenation-ladder-count="no-limit" fo:text-indent="0cm" style:auto-text-indent="false" style:shadow="none" style:snap-to-layout-grid="false" style:writing-mode="lr-tb">
        <style:tab-stops>
          <style:tab-stop style:position="0.988cm"/>
          <style:tab-stop style:position="1.976cm"/>
          <style:tab-stop style:position="2.963cm"/>
          <style:tab-stop style:position="3.951cm"/>
          <style:tab-stop style:position="4.939cm"/>
          <style:tab-stop style:position="5.927cm"/>
          <style:tab-stop style:position="6.914cm"/>
          <style:tab-stop style:position="7.902cm"/>
          <style:tab-stop style:position="8.89cm"/>
          <style:tab-stop style:position="9.878cm"/>
          <style:tab-stop style:position="10.866cm"/>
          <style:tab-stop style:position="11.853cm"/>
          <style:tab-stop style:position="11.889cm"/>
          <style:tab-stop style:position="11.924cm"/>
          <style:tab-stop style:position="11.959cm"/>
          <style:tab-stop style:position="11.994cm"/>
          <style:tab-stop style:position="12.03cm"/>
          <style:tab-stop style:position="12.065cm"/>
          <style:tab-stop style:position="12.1cm"/>
          <style:tab-stop style:position="12.136cm"/>
          <style:tab-stop style:position="12.171cm"/>
          <style:tab-stop style:position="12.206cm"/>
          <style:tab-stop style:position="12.241cm"/>
          <style:tab-stop style:position="12.277cm"/>
          <style:tab-stop style:position="12.312cm"/>
          <style:tab-stop style:position="12.347cm"/>
          <style:tab-stop style:position="12.383cm"/>
          <style:tab-stop style:position="12.418cm"/>
          <style:tab-stop style:position="12.453cm"/>
          <style:tab-stop style:position="12.488cm"/>
          <style:tab-stop style:position="12.524cm"/>
          <style:tab-stop style:position="12.559cm"/>
          <style:tab-stop style:position="12.594cm"/>
          <style:tab-stop style:position="12.629cm"/>
          <style:tab-stop style:position="12.665cm"/>
          <style:tab-stop style:position="12.7cm"/>
          <style:tab-stop style:position="12.735cm"/>
          <style:tab-stop style:position="12.771cm"/>
          <style:tab-stop style:position="12.806cm"/>
          <style:tab-stop style:position="12.841cm"/>
          <style:tab-stop style:position="12.876cm"/>
          <style:tab-stop style:position="12.912cm"/>
          <style:tab-stop style:position="12.947cm"/>
          <style:tab-stop style:position="12.982cm"/>
          <style:tab-stop style:position="13.018cm"/>
          <style:tab-stop style:position="13.053cm"/>
          <style:tab-stop style:position="13.088cm"/>
          <style:tab-stop style:position="13.123cm"/>
          <style:tab-stop style:position="13.159cm"/>
          <style:tab-stop style:position="13.194cm"/>
          <style:tab-stop style:position="13.229cm"/>
          <style:tab-stop style:position="13.264cm"/>
          <style:tab-stop style:position="13.3cm"/>
          <style:tab-stop style:position="13.335cm"/>
          <style:tab-stop style:position="13.37cm"/>
          <style:tab-stop style:position="13.406cm"/>
          <style:tab-stop style:position="13.441cm"/>
          <style:tab-stop style:position="13.476cm"/>
          <style:tab-stop style:position="13.511cm"/>
          <style:tab-stop style:position="13.547cm"/>
          <style:tab-stop style:position="13.582cm"/>
          <style:tab-stop style:position="13.617cm"/>
          <style:tab-stop style:position="13.653cm"/>
          <style:tab-stop style:position="13.688cm"/>
        </style:tab-stops>
      </style:paragraph-properties>
      <style:text-properties fo:font-variant="normal" fo:text-transform="none" style:use-window-font-color="true" loext:opacity="0%" style:text-line-through-style="none" style:text-line-through-type="none" style:font-name="Calibri" fo:font-size="12pt" fo:letter-spacing="normal" fo:language="zxx" fo:country="none" fo:font-style="normal" style:text-underline-style="none" fo:font-weight="normal" officeooo:rsid="0041a330" officeooo:paragraph-rsid="000dbd7b" style:text-blinking="false" fo:background-color="transparent" style:font-size-asian="12pt" style:language-asian="zxx" style:country-asian="none" style:font-style-asian="normal" style:font-weight-asian="normal" style:font-name-complex="Arial" style:font-size-complex="12pt" style:font-weight-complex="normal" fo:hyphenate="false" fo:hyphenation-remain-char-count="2" fo:hyphenation-push-char-count="2" loext:hyphenation-no-caps="false"/>
    </style:style>
    <style:style style:name="P24" style:family="paragraph" style:parent-style-name="Padrão">
      <loext:graphic-properties draw:fill="none" draw:fill-color="#ffffff" draw:fill-gradient-name="gradient" draw:fill-hatch-name="hatch"/>
      <style:paragraph-properties fo:margin-left="0cm" fo:margin-right="0cm" fo:margin-top="0.199cm" fo:margin-bottom="0.199cm" style:contextual-spacing="false" fo:line-height="115%" fo:text-align="justify" style:justify-single-word="false" fo:orphans="2" fo:widows="2" fo:hyphenation-ladder-count="no-limit" fo:text-indent="2cm" style:auto-text-indent="false" fo:background-color="transparent" fo:padding="0cm" fo:border="none" style:shadow="none" text:number-lines="true" text:line-number="0" style:snap-to-layout-grid="false" style:writing-mode="lr-tb" style:join-border="false">
        <style:tab-stops>
          <style:tab-stop style:position="0.988cm"/>
          <style:tab-stop style:position="1.976cm"/>
          <style:tab-stop style:position="2.963cm"/>
          <style:tab-stop style:position="3.951cm"/>
          <style:tab-stop style:position="4.939cm"/>
          <style:tab-stop style:position="5.927cm"/>
          <style:tab-stop style:position="6.914cm"/>
          <style:tab-stop style:position="7.902cm"/>
          <style:tab-stop style:position="8.89cm"/>
          <style:tab-stop style:position="9.878cm"/>
          <style:tab-stop style:position="10.866cm"/>
          <style:tab-stop style:position="11.853cm"/>
          <style:tab-stop style:position="11.889cm"/>
          <style:tab-stop style:position="11.924cm"/>
          <style:tab-stop style:position="11.959cm"/>
          <style:tab-stop style:position="11.994cm"/>
          <style:tab-stop style:position="12.03cm"/>
          <style:tab-stop style:position="12.065cm"/>
          <style:tab-stop style:position="12.1cm"/>
          <style:tab-stop style:position="12.136cm"/>
          <style:tab-stop style:position="12.171cm"/>
          <style:tab-stop style:position="12.206cm"/>
          <style:tab-stop style:position="12.241cm"/>
          <style:tab-stop style:position="12.277cm"/>
          <style:tab-stop style:position="12.312cm"/>
          <style:tab-stop style:position="12.347cm"/>
          <style:tab-stop style:position="12.383cm"/>
          <style:tab-stop style:position="12.418cm"/>
          <style:tab-stop style:position="12.453cm"/>
          <style:tab-stop style:position="12.488cm"/>
          <style:tab-stop style:position="12.524cm"/>
          <style:tab-stop style:position="12.559cm"/>
          <style:tab-stop style:position="12.594cm"/>
          <style:tab-stop style:position="12.629cm"/>
          <style:tab-stop style:position="12.665cm"/>
          <style:tab-stop style:position="12.7cm"/>
          <style:tab-stop style:position="12.735cm"/>
          <style:tab-stop style:position="12.771cm"/>
          <style:tab-stop style:position="12.806cm"/>
          <style:tab-stop style:position="12.841cm"/>
          <style:tab-stop style:position="12.876cm"/>
          <style:tab-stop style:position="12.912cm"/>
          <style:tab-stop style:position="12.947cm"/>
          <style:tab-stop style:position="12.982cm"/>
          <style:tab-stop style:position="13.018cm"/>
          <style:tab-stop style:position="13.053cm"/>
          <style:tab-stop style:position="13.088cm"/>
          <style:tab-stop style:position="13.123cm"/>
          <style:tab-stop style:position="13.159cm"/>
          <style:tab-stop style:position="13.194cm"/>
          <style:tab-stop style:position="13.229cm"/>
          <style:tab-stop style:position="13.264cm"/>
          <style:tab-stop style:position="13.3cm"/>
          <style:tab-stop style:position="13.335cm"/>
          <style:tab-stop style:position="13.37cm"/>
          <style:tab-stop style:position="13.406cm"/>
          <style:tab-stop style:position="13.441cm"/>
          <style:tab-stop style:position="13.476cm"/>
          <style:tab-stop style:position="13.511cm"/>
          <style:tab-stop style:position="13.547cm"/>
          <style:tab-stop style:position="13.582cm"/>
          <style:tab-stop style:position="13.617cm"/>
          <style:tab-stop style:position="13.653cm"/>
          <style:tab-stop style:position="13.688cm"/>
        </style:tab-stops>
      </style:paragraph-properties>
      <style:text-properties style:use-window-font-color="true" loext:opacity="0%" style:font-name="Calibri" fo:font-size="12pt" fo:language="pt" fo:country="BR" fo:font-weight="bold" officeooo:paragraph-rsid="000dbd7b" style:font-size-asian="12pt" style:font-weight-asian="bold" style:font-size-complex="12pt" style:font-weight-complex="bold" fo:hyphenate="false" fo:hyphenation-remain-char-count="2" fo:hyphenation-push-char-count="2" loext:hyphenation-no-caps="false"/>
    </style:style>
    <style:style style:name="P25" style:family="paragraph" style:parent-style-name="Table_20_Contents">
      <style:paragraph-properties fo:line-height="100%"/>
      <style:text-properties style:use-window-font-color="true" loext:opacity="0%" style:font-name="Calibri" fo:font-size="12pt" officeooo:rsid="001b449c" officeooo:paragraph-rsid="00280db7" style:font-size-asian="12pt" style:font-size-complex="12pt"/>
    </style:style>
    <style:style style:name="P26" style:family="paragraph" style:parent-style-name="Table_20_Contents">
      <style:paragraph-properties fo:line-height="100%" fo:text-align="center" style:justify-single-word="false"/>
      <style:text-properties style:use-window-font-color="true" loext:opacity="0%" style:font-name="Calibri" fo:font-size="12pt" officeooo:rsid="001b449c" officeooo:paragraph-rsid="00280db7" style:font-size-asian="12pt" style:font-size-complex="12pt"/>
    </style:style>
    <style:style style:name="P27" style:family="paragraph" style:parent-style-name="Table_20_Contents">
      <style:paragraph-properties fo:text-align="start" style:justify-single-word="false"/>
      <style:text-properties style:use-window-font-color="true" loext:opacity="0%" style:font-name="Calibri" fo:font-size="12pt" officeooo:rsid="007c4cca" officeooo:paragraph-rsid="00280db7" style:font-size-asian="12pt" style:font-size-complex="12pt"/>
    </style:style>
    <style:style style:name="P28" style:family="paragraph" style:parent-style-name="Table_20_Contents">
      <style:paragraph-properties fo:line-height="100%" fo:text-align="center" style:justify-single-word="false"/>
      <style:text-properties style:use-window-font-color="true" loext:opacity="0%" style:font-name="Calibri" fo:font-size="12pt" fo:font-weight="bold" officeooo:rsid="005da6d1" officeooo:paragraph-rsid="005da6d1" style:font-size-asian="12pt" style:font-size-complex="12pt"/>
    </style:style>
    <style:style style:name="P29" style:family="paragraph" style:parent-style-name="Table_20_Contents">
      <style:paragraph-properties fo:line-height="100%" fo:text-align="center" style:justify-single-word="false"/>
      <style:text-properties style:use-window-font-color="true" loext:opacity="0%" style:font-name="Calibri" fo:font-size="12pt" fo:font-weight="bold" officeooo:rsid="003e2c81" officeooo:paragraph-rsid="003e2c81" style:font-size-asian="12pt" style:font-size-complex="12pt"/>
    </style:style>
    <style:style style:name="P30" style:family="paragraph" style:parent-style-name="Table_20_Contents">
      <style:paragraph-properties fo:text-align="center" style:justify-single-word="false"/>
      <style:text-properties style:use-window-font-color="true" loext:opacity="0%" style:font-name="Calibri" fo:font-size="12pt" fo:font-weight="bold" officeooo:rsid="0056f0fc" officeooo:paragraph-rsid="0056f0fc" style:font-size-asian="12pt" style:font-size-complex="12pt"/>
    </style:style>
    <style:style style:name="P31" style:family="paragraph" style:parent-style-name="Table_20_Contents">
      <style:paragraph-properties fo:text-align="start" style:justify-single-word="false"/>
      <style:text-properties style:use-window-font-color="true" loext:opacity="0%" officeooo:paragraph-rsid="005da6d1"/>
    </style:style>
    <style:style style:name="P32" style:family="paragraph" style:parent-style-name="Table_20_Contents">
      <style:paragraph-properties fo:margin-top="0cm" fo:margin-bottom="0cm" style:contextual-spacing="false" fo:line-height="150%" fo:text-align="center" style:justify-single-word="false" style:writing-mode="lr-tb"/>
      <style:text-properties fo:font-variant="normal" fo:text-transform="none" style:use-window-font-color="true" loext:opacity="0%" style:text-line-through-style="none" style:text-line-through-type="none" style:font-name="Calibri" fo:font-size="12pt" fo:font-style="normal" style:text-underline-style="none" fo:font-weight="normal" officeooo:rsid="005da6d1" officeooo:paragraph-rsid="005da6d1" style:text-blinking="false" fo:background-color="transparent" style:font-size-asian="12pt" style:font-size-complex="12pt"/>
    </style:style>
    <style:style style:name="P33" style:family="paragraph">
      <style:paragraph-properties fo:text-align="center"/>
    </style:style>
    <style:style style:name="T1" style:family="text">
      <style:text-properties fo:font-variant="normal" fo:text-transform="none" fo:color="#000000" loext:opacity="100%" style:text-outline="false" style:text-line-through-style="none" style:text-line-through-type="none" style:text-position="0% 100%" fo:letter-spacing="normal" fo:language="pt" fo:country="BR" fo:font-style="normal" style:text-underline-style="none" fo:font-weight="normal" officeooo:rsid="00327121" style:letter-kerning="false" fo:background-color="transparent" loext:char-shading-value="0" style:font-name-asian="Arial Unicode MS" style:font-style-asian="normal" style:font-weight-asian="normal" style:font-name-complex="Arial Unicode MS" style:font-style-complex="normal" style:font-weight-complex="normal"/>
    </style:style>
    <style:style style:name="T2" style:family="text">
      <style:text-properties fo:font-variant="normal" fo:text-transform="none" fo:color="#c9211e" loext:opacity="100%" style:text-outline="false" style:text-line-through-style="none" style:text-line-through-type="none" style:text-position="0% 100%" fo:letter-spacing="normal" fo:language="pt" fo:country="BR" fo:font-style="normal" style:text-underline-style="none" fo:font-weight="normal" officeooo:rsid="0055f96c" style:letter-kerning="false" fo:background-color="transparent" loext:char-shading-value="0" style:font-name-asian="Arial Unicode MS" style:font-style-asian="normal" style:font-weight-asian="normal" style:font-name-complex="Arial Unicode MS" style:font-style-complex="normal" style:font-weight-complex="normal"/>
    </style:style>
    <style:style style:name="T3" style:family="text">
      <style:text-properties fo:font-variant="normal" fo:text-transform="none" fo:color="#c9211e" loext:opacity="100%" style:text-outline="false" style:text-line-through-style="none" style:text-line-through-type="none" style:text-position="0% 100%" fo:letter-spacing="normal" fo:language="pt" fo:country="BR" fo:font-style="normal" style:text-underline-style="none" fo:font-weight="normal" officeooo:rsid="0058bc81" style:letter-kerning="false" fo:background-color="transparent" loext:char-shading-value="0" style:font-name-asian="Arial Unicode MS" style:font-style-asian="normal" style:font-weight-asian="normal" style:font-name-complex="Arial Unicode MS" style:font-style-complex="normal" style:font-weight-complex="normal"/>
    </style:style>
    <style:style style:name="T4" style:family="text">
      <style:text-properties fo:font-variant="normal" fo:text-transform="none" fo:color="#c9211e" loext:opacity="100%" style:text-outline="false" style:text-line-through-style="none" style:text-line-through-type="none" style:text-position="0% 100%" style:font-name="Calibri" fo:font-size="12pt" fo:letter-spacing="normal" fo:language="pt" fo:country="BR" fo:font-style="normal" style:text-underline-style="none" fo:font-weight="normal" officeooo:rsid="005e7be9" style:letter-kerning="false" fo:background-color="transparent" loext:char-shading-value="0" style:font-name-asian="Arial Unicode MS" style:font-size-asian="12pt" style:font-style-asian="normal" style:font-weight-asian="normal" style:font-name-complex="Arial Unicode MS" style:font-size-complex="12pt" style:font-style-complex="normal" style:font-weight-complex="normal"/>
    </style:style>
    <style:style style:name="T5" style:family="text">
      <style:text-properties fo:font-variant="normal" fo:text-transform="none" fo:color="#c9211e" loext:opacity="100%" style:text-outline="false" style:text-line-through-style="none" style:text-line-through-type="none" style:text-position="0% 100%" style:font-name="Calibri" fo:font-size="12pt" fo:letter-spacing="normal" fo:language="pt" fo:country="BR" fo:font-style="normal" style:text-underline-style="none" fo:font-weight="normal" officeooo:rsid="005f8ca0" style:letter-kerning="false" fo:background-color="transparent" loext:char-shading-value="0" style:font-name-asian="Arial Unicode MS" style:font-size-asian="12pt" style:font-style-asian="normal" style:font-weight-asian="normal" style:font-name-complex="Arial Unicode MS" style:font-size-complex="12pt" style:font-style-complex="normal" style:font-weight-complex="normal"/>
    </style:style>
    <style:style style:name="T6" style:family="text">
      <style:text-properties fo:font-variant="normal" fo:text-transform="none" style:text-outline="false" style:text-line-through-style="none" style:text-line-through-type="none" style:text-position="0% 100%" style:font-name="Calibri" fo:font-size="12pt" fo:letter-spacing="normal" fo:language="pt" fo:country="BR" fo:font-style="normal" style:text-underline-style="none" fo:font-weight="normal" officeooo:rsid="005e7be9" style:letter-kerning="false" fo:background-color="transparent" loext:char-shading-value="0" style:font-name-asian="Arial Unicode MS" style:font-size-asian="12pt" style:font-style-asian="normal" style:font-weight-asian="normal" style:font-name-complex="Arial Unicode MS" style:font-size-complex="12pt" style:font-style-complex="normal" style:font-weight-complex="normal"/>
    </style:style>
    <style:style style:name="T7" style:family="text">
      <style:text-properties fo:font-variant="normal" fo:text-transform="none" style:text-outline="false" style:text-line-through-style="none" style:text-line-through-type="none" style:text-position="0% 100%" style:font-name="Calibri" fo:font-size="12pt" fo:letter-spacing="normal" fo:language="pt" fo:country="BR" fo:font-style="normal" style:text-underline-style="none" fo:font-weight="normal" officeooo:rsid="005f8ca0" style:letter-kerning="false" fo:background-color="transparent" loext:char-shading-value="0" style:font-name-asian="Arial Unicode MS" style:font-size-asian="12pt" style:font-style-asian="normal" style:font-weight-asian="normal" style:font-name-complex="Arial Unicode MS" style:font-size-complex="12pt" style:font-style-complex="normal" style:font-weight-complex="normal"/>
    </style:style>
    <style:style style:name="T8" style:family="text">
      <style:text-properties fo:font-variant="normal" fo:text-transform="none" style:text-outline="false" style:text-line-through-style="none" style:text-line-through-type="none" style:text-position="0% 100%" fo:letter-spacing="normal" fo:language="pt" fo:country="BR" fo:font-style="normal" style:text-underline-style="none" fo:font-weight="normal" officeooo:rsid="00327121" style:letter-kerning="false" fo:background-color="transparent" loext:char-shading-value="0" style:font-name-asian="Arial Unicode MS" style:font-style-asian="normal" style:font-weight-asian="normal" style:font-name-complex="Arial Unicode MS" style:font-style-complex="normal" style:font-weight-complex="normal"/>
    </style:style>
    <style:style style:name="T9" style:family="text">
      <style:text-properties officeooo:rsid="00093e39"/>
    </style:style>
    <style:style style:name="T10" style:family="text">
      <style:text-properties officeooo:rsid="003c0d56"/>
    </style:style>
    <style:style style:name="T11" style:family="text">
      <style:text-properties fo:color="#c9211e" loext:opacity="100%" fo:language="pt" fo:country="BR"/>
    </style:style>
    <style:style style:name="T12" style:family="text">
      <style:text-properties fo:color="#c9211e" loext:opacity="100%" fo:language="pt" fo:country="BR" officeooo:rsid="003b7558"/>
    </style:style>
    <style:style style:name="T13" style:family="text">
      <style:text-properties fo:color="#c9211e" loext:opacity="100%" style:font-name="Calibri" fo:font-size="12pt" fo:language="pt" fo:country="BR" style:font-size-asian="12pt" style:font-size-complex="12pt"/>
    </style:style>
    <style:style style:name="T14" style:family="text">
      <style:text-properties fo:color="#c9211e" loext:opacity="100%" style:font-name="Calibri" fo:font-size="12pt" fo:language="pt" fo:country="BR" officeooo:rsid="003b7558" style:font-size-asian="12pt" style:font-size-complex="12pt"/>
    </style:style>
    <style:style style:name="T15" style:family="text">
      <style:text-properties fo:language="pt" fo:country="BR"/>
    </style:style>
    <style:style style:name="T16" style:family="text">
      <style:text-properties fo:language="pt" fo:country="BR" officeooo:rsid="00093e39"/>
    </style:style>
    <style:style style:name="T17" style:family="text">
      <style:text-properties officeooo:rsid="0058bc81"/>
    </style:style>
    <style:style style:name="T18" style:family="text">
      <style:text-properties style:use-window-font-color="true" loext:opacity="0%" fo:language="pt" fo:country="BR"/>
    </style:style>
    <style:style style:name="T19" style:family="text">
      <style:text-properties style:use-window-font-color="true" loext:opacity="0%" fo:language="pt" fo:country="BR" officeooo:rsid="00093e39"/>
    </style:style>
    <style:style style:name="T20" style:family="text">
      <style:text-properties style:use-window-font-color="true" loext:opacity="0%" fo:language="pt" fo:country="BR" officeooo:rsid="003c0d56"/>
    </style:style>
    <style:style style:name="T21" style:family="text">
      <style:text-properties style:use-window-font-color="true" loext:opacity="0%" style:font-name="Calibri" fo:font-size="12pt" fo:language="pt" fo:country="BR" style:font-size-asian="12pt" style:font-size-complex="12pt"/>
    </style:style>
    <style:style style:name="T22" style:family="text">
      <style:text-properties style:use-window-font-color="true" loext:opacity="0%" style:font-name="Calibri" fo:font-size="12pt" fo:language="pt" fo:country="BR" officeooo:rsid="00093e39" style:font-size-asian="12pt" style:font-size-complex="12pt"/>
    </style:style>
    <style:style style:name="T23" style:family="text">
      <style:text-properties style:use-window-font-color="true" loext:opacity="0%" style:font-name="Calibri" fo:font-size="12pt" fo:language="pt" fo:country="BR" officeooo:rsid="0039c45b" style:font-size-asian="12pt" style:font-size-complex="12pt"/>
    </style:style>
    <style:style style:name="T24" style:family="text">
      <style:text-properties style:use-window-font-color="true" loext:opacity="0%" style:font-name="Calibri" fo:font-size="12pt" fo:language="pt" fo:country="BR" officeooo:rsid="003c0d56" style:font-size-asian="12pt" style:font-size-complex="12pt"/>
    </style:style>
    <style:style style:name="T25" style:family="text">
      <style:text-properties officeooo:rsid="005da6d1"/>
    </style:style>
    <style:style style:name="T26" style:family="text">
      <style:text-properties officeooo:rsid="003e2c81"/>
    </style:style>
    <style:style style:name="T27" style:family="text">
      <style:text-properties officeooo:rsid="005e7be9"/>
    </style:style>
    <style:style style:name="T28" style:family="text">
      <style:text-properties style:font-name="Calibri" fo:font-size="12pt" fo:language="pt" fo:country="BR" style:font-size-asian="12pt" style:font-size-complex="12pt"/>
    </style:style>
    <style:style style:name="T29" style:family="text">
      <style:text-properties style:font-name="Calibri" fo:font-size="12pt" fo:language="pt" fo:country="BR" officeooo:rsid="00093e39" style:font-size-asian="12pt" style:font-size-complex="12pt"/>
    </style:style>
    <style:style style:name="T30" style:family="text">
      <style:text-properties style:font-name="Calibri" fo:font-size="12pt" fo:language="pt" fo:country="BR" officeooo:rsid="0039c45b" style:font-size-asian="12pt" style:font-size-complex="12pt"/>
    </style:style>
    <style:style style:name="T31" style:family="text">
      <style:text-properties style:font-name="Calibri" fo:font-size="12pt" fo:language="pt" fo:country="BR" officeooo:rsid="003c0d56" style:font-size-asian="12pt" style:font-size-complex="12pt"/>
    </style:style>
    <style:style style:name="T32" style:family="text">
      <style:text-properties style:font-name="Calibri" fo:font-size="12pt" fo:language="pt" fo:country="BR" officeooo:rsid="003b7558" style:font-size-asian="12pt" style:font-size-complex="12pt"/>
    </style:style>
    <style:style style:name="T33" style:family="text">
      <style:text-properties style:font-name="Calibri" fo:font-size="12pt" fo:language="pt" fo:country="BR" officeooo:rsid="00093e39" fo:background-color="transparent" loext:char-shading-value="0" style:font-size-asian="12pt" style:font-size-complex="12pt"/>
    </style:style>
    <style:style style:name="T34" style:family="text">
      <style:text-properties style:font-name="Calibri" fo:font-size="12pt" fo:language="pt" fo:country="BR" officeooo:rsid="0039c45b" fo:background-color="transparent" loext:char-shading-value="0" style:font-size-asian="12pt" style:font-size-complex="12pt"/>
    </style:style>
    <style:style style:name="T35" style:family="text">
      <style:text-properties style:font-name="Calibri" fo:font-size="12pt" fo:language="pt" fo:country="BR" officeooo:rsid="00290037" fo:background-color="transparent" loext:char-shading-value="0" style:font-size-asian="12pt" style:font-size-complex="12pt"/>
    </style:style>
    <style:style style:name="T36" style:family="text">
      <style:text-properties style:font-name="Calibri" fo:font-size="12pt" officeooo:rsid="005da6d1" style:font-size-asian="12pt" style:font-size-complex="12pt"/>
    </style:style>
    <style:style style:name="T37" style:family="text">
      <style:text-properties style:font-name="Calibri" fo:font-size="12pt" officeooo:rsid="005e7be9" style:font-size-asian="12pt" style:font-size-complex="12pt"/>
    </style:style>
    <style:style style:name="T38" style:family="text">
      <style:text-properties officeooo:rsid="005f8ca0"/>
    </style:style>
    <style:style style:name="T39" style:family="text">
      <style:text-properties officeooo:rsid="00625d90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textarea-horizontal-align="center" draw:textarea-vertical-align="middl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number:number-style style:name="N0">
      <number:number number:min-integer-digits="1"/>
    </number:number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0"><draw:frame draw:style-name="fr1" draw:name="Figura1" text:anchor-type="char" svg:x="1.332cm" svg:y="-0.141cm" svg:width="1.931cm" svg:height="2.207cm" draw:z-index="0"><draw:image xlink:href="Pictures/100002010000028C000002E9CAABD04A1DB3D642.png" xlink:type="simple" xlink:show="embed" xlink:actuate="onLoad" draw:mime-type="image/png"/></draw:frame>ESTADO DO RIO GRANDE DO SUL</text:p>
      <text:p text:style-name="P11">PREFEITURA MUNICIPAL DE TRAMANDAÍ</text:p>
      <text:p text:style-name="P12">Secretaria Municipal De Administração </text:p>
      <text:p text:style-name="P13"/>
      <text:p text:style-name="P5"><draw:line text:anchor-type="paragraph" draw:z-index="1" draw:name="Linha horizontal 1" draw:style-name="gr1" draw:text-style-name="P33" svg:x1="0.933cm" svg:y1="0.233cm" svg:x2="16.147cm" svg:y2="0.233cm"><text:p/></draw:line></text:p>
      <text:p text:style-name="P14">ANEXO II</text:p>
      <text:p text:style-name="P14">MODELO DE PROPOSTA COMERCIAL E DECLARAÇÃO CONJUNTIVA</text:p>
      <text:p text:style-name="P17"><text:span text:style-name="T28">DISPENSA N</text:span><text:span text:style-name="T29">º</text:span><text:span text:style-name="T28"> </text:span><text:span text:style-name="T6">123</text:span><text:span text:style-name="T29">/202</text:span><text:span text:style-name="T30">6</text:span><text:span text:style-name="T29"> – Fundamen</text:span><text:span text:style-name="T33">to no art. nº 75, inciso </text:span><text:span text:style-name="T34">I</text:span><text:span text:style-name="T35">I</text:span><text:span text:style-name="T33">, da</text:span><text:span text:style-name="T29"> Lei Federal nº 14.133/2021.</text:span></text:p>
      <text:p text:style-name="P17"><text:span text:style-name="T28">PROCESSO N</text:span><text:span text:style-name="T29">º </text:span><text:span text:style-name="T6">42.559</text:span><text:span text:style-name="T29">/202</text:span><text:span text:style-name="T31">6</text:span></text:p>
      <text:p text:style-name="P15"/>
      <text:p text:style-name="P20">RAZÃO SOCIAL:</text:p>
      <text:p text:style-name="P20">CNPJ:</text:p>
      <text:p text:style-name="P20">ENDEREÇO:</text:p>
      <text:p text:style-name="P20">TELEFONE/CELULAR:</text:p>
      <text:p text:style-name="P20">E-MAIL:</text:p>
      <text:p text:style-name="P23"/>
      <text:p text:style-name="P1">LOTE 01</text:p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E"/>
        <table:table-row table:style-name="TableLine2071926444544">
          <table:table-cell table:style-name="Tabela1.A1" office:value-type="string">
            <text:p text:style-name="P25">ITEM</text:p>
          </table:table-cell>
          <table:table-cell table:style-name="Tabela1.A1" office:value-type="string">
            <text:p text:style-name="P26">OBJETO</text:p>
          </table:table-cell>
          <table:table-cell table:style-name="Tabela1.A1" office:value-type="string">
            <text:p text:style-name="P26">QUAN<text:span text:style-name="T17">T</text:span></text:p>
          </table:table-cell>
          <table:table-cell table:style-name="Tabela1.A1" office:value-type="string">
            <text:p text:style-name="P28"><text:span text:style-name="T26">V</text:span>ALOR UNITÁRIO ESTIMADO</text:p>
          </table:table-cell>
          <table:table-cell table:style-name="Tabela1.E1" office:value-type="string">
            <text:p text:style-name="P29">VALOR UNITÁRIO <text:span text:style-name="T25">COTADO</text:span></text:p>
          </table:table-cell>
        </table:table-row>
        <table:table-row table:style-name="Tabela1.2">
          <table:table-cell table:style-name="Tabela1.A2" office:value-type="float" office:value="1">
            <text:p text:style-name="P30">1</text:p>
          </table:table-cell>
          <table:table-cell table:style-name="Tabela1.B2" office:value-type="string">
            <text:p text:style-name="P8">PRODUÇÃO FONOGRÁFICA E AUDIOVISUAL</text:p>
            <text:p text:style-name="P9"><text:span text:style-name="T36">RESUMO: </text:span><text:span text:style-name="T37">produção fonográfica e audiovisual, compreendendo a gravação, edição, mixagem e masterização de 10 (dez) músicas autotorais, bem como a produção, gravação, edição e finalização de 01 (um) videoclipe profissional.</text:span></text:p>
          </table:table-cell>
          <table:table-cell table:style-name="Tabela1.C2" office:value-type="string">
            <text:p text:style-name="P32">1 SERVIÇO</text:p>
          </table:table-cell>
          <table:table-cell table:style-name="Tabela1.D2" office:value-type="string">
            <text:p text:style-name="P31"><text:span text:style-name="T36">R$ </text:span><text:span text:style-name="T37">34.833,33</text:span></text:p>
          </table:table-cell>
          <table:table-cell table:style-name="Tabela1.E2" office:value-type="string">
            <text:p text:style-name="P27"/>
          </table:table-cell>
        </table:table-row>
      </table:table>
      <text:p text:style-name="P3"/>
      <text:p text:style-name="P4">VALOR TOTAL GLOBAL <text:span text:style-name="T25">COTADO</text:span> R$ <text:s/>_______________________________</text:p>
      <text:p text:style-name="P2"/>
      <text:p text:style-name="P2"/>
      <text:p text:style-name="P15">VALIDADE DA PROPOSTA: 60 DIAS</text:p>
      <text:p text:style-name="P24"/>
      <text:p text:style-name="P19"><text:tab/><text:tab/>Declaramos ainda:</text:p>
      <text:p text:style-name="P24"/>
      <text:p text:style-name="P18"><text:span text:style-name="T28">I. INEXISTE qualquer fato impeditivo à sua participação/habilitação na Dispensa de Licitação n</text:span><text:span text:style-name="T29">º </text:span><text:span text:style-name="T7">123</text:span><text:span text:style-name="T28">/202</text:span><text:span text:style-name="T32">6</text:span><text:span text:style-name="T28">, que não foi declarada impedida de contratar com a Prefeitura do Município de </text:span><text:span text:style-name="T29">Tramandaí</text:span><text:span text:style-name="T28">/</text:span><text:span text:style-name="T29">RS</text:span><text:span text:style-name="T28">;</text:span></text:p>
      <text:p text:style-name="P15"><text:soft-page-break/>II. NÃO FOI DECLARADA INIDÔNEA para licitar ou contratar com a Administração Pública, nos termos do inciso IV, do artigo 156, da Lei Federal n<text:span text:style-name="T9">º</text:span> 14.133/2021 e alterações, e que se compromete a comunicar a ocorrência de fatos supervenientes;</text:p>
      <text:p text:style-name="P15">III. ESTÁ EM SITUAÇÃO REGULAR perante o Ministério do Trabalho, no que se refere à observância do disposto no inciso XXXIII, do Artigo 7<text:span text:style-name="T9">º,</text:span> da Constituição Federal, e, para fins do disposto no inciso VI, do Artigo 68, da Lei n<text:span text:style-name="T9">º</text:span> 14.133/2021, que não emprega menor de dezoito anos em trabalho noturno perigoso ou insalubre e <text:span text:style-name="T9">de qualquer trabalho </text:span>a menor de dezesseis anos, salvo na condição de aprendiz, a partir de quatorze anos;</text:p>
      <text:p text:style-name="P16"><text:span text:style-name="T15">IV. TOMOU CONHECIMENTO DO </text:span><text:span text:style-name="T8">AVISO</text:span><text:span text:style-name="T15"> e de todas as condições de participação na Dispensa e se compromete a cumprir todos os termos do </text:span><text:span text:style-name="T8">Aviso</text:span><text:span text:style-name="T15">, e a fornecer material e/ou prestação de serviço com qualidade, sob as penas da Lei;</text:span></text:p>
      <text:p text:style-name="P15">V. CUMPRE as exigências de reserva de cargos para pessoa com deficiência e para reabilitado da Previdência Social, previstas em lei e em outras normas específicas.</text:p>
      <text:p text:style-name="P15"><text:tab/><text:tab/>Despesas inerentes a impostos, tributos, contratação de pessoal e outros, correrão totalmente por conta da Empresa contratada.</text:p>
      <text:p text:style-name="P15"><text:tab/><text:tab/>Apresentamos nossa proposta conforme o estabelecido no Edital.</text:p>
      <text:p text:style-name="P15"/>
      <text:p text:style-name="P21"/>
      <text:p text:style-name="P22">Local, ____ de _____________________ de 202<text:span text:style-name="T10">6</text:span>.</text:p>
      <text:p text:style-name="P22"/>
      <text:p text:style-name="P22"/>
      <text:p text:style-name="P22"/>
      <text:p text:style-name="P22">_____________________________________________________________</text:p>
      <text:p text:style-name="P22">Identificação com CNPJ e assinatura do representante legal<text:span text:style-name="T39">­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ucida Sans1" svg:font-family="'Lucida Sans'" style:font-family-generic="swiss"/>
    <style:font-face style:name="Helvetica Neue" svg:font-family="'Helvetica Neue'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Padrão" style:family="paragraph" style:default-outline-level="">
      <loext:graphic-properties draw:fill="none" draw:fill-color="#ffffff"/>
      <style:paragraph-properties fo:margin-left="0cm" fo:margin-right="0cm" fo:margin-top="0.282cm" fo:margin-bottom="0cm" style:contextual-spacing="false" fo:line-height="120%" fo:text-align="start" style:justify-single-word="false" fo:keep-together="auto" fo:orphans="2" fo:widows="2" fo:hyphenation-ladder-count="no-limit" fo:text-indent="0cm" style:auto-text-indent="false" fo:break-before="auto" fo:break-after="auto" fo:background-color="transparent" fo:padding="0cm" fo:border="none" style:shadow="none" fo:keep-with-next="auto" text:number-lines="true" text:line-number="0" style:writing-mode="lr-tb" style:join-border="false"/>
      <style:text-properties fo:font-variant="normal" fo:text-transform="none" fo:color="#000000" loext:opacity="100%" style:text-outline="false" style:text-line-through-style="none" style:text-line-through-type="none" style:text-position="0% 100%" style:font-name="Helvetica Neue" fo:font-family="'Helvetica Neue'" style:font-family-generic="roman" style:font-pitch="variable" fo:font-size="12pt" fo:letter-spacing="normal" fo:font-style="normal" style:text-underline-style="none" fo:font-weight="normal" style:letter-kerning="false" fo:background-color="transparent" style:font-name-asian="Arial Unicode MS" style:font-family-asian="'Arial Unicode MS'" style:font-family-generic-asian="system" style:font-pitch-asian="variable" style:font-size-asian="12pt" style:font-style-asian="normal" style:font-weight-asian="normal" style:font-name-complex="Arial Unicode MS" style:font-family-complex="'Arial Unicode MS'" style:font-family-generic-complex="system" style:font-pitch-complex="variable" style:font-size-complex="12pt" style:font-style-complex="normal" style:font-weight-complex="normal" fo:hyphenate="true" fo:hyphenation-remain-char-count="2" fo:hyphenation-push-char-count="2" loext:hyphenation-no-caps="fals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08P0" style:volatile="true">
      <number:currency-symbol number:language="pt" number:country="BR">R$</number:currency-symbol>
      <number:text> </number:text>
      <number:number number:decimal-places="3" number:min-decimal-places="3" number:min-integer-digits="1" number:grouping="true"/>
    </number:currency-style>
    <number:currency-style style:name="N108">
      <style:text-properties fo:color="#ff0000"/>
      <number:text>-</number:text>
      <number:currency-symbol number:language="pt" number:country="BR">R$</number:currency-symbol>
      <number:text> </number:text>
      <number:number number:decimal-places="3" number:min-decimal-places="3" number:min-integer-digits="1" number:grouping="true"/>
      <style:map style:condition="value()&gt;=0" style:apply-style-name="N108P0"/>
    </number:currency-style>
    <number:currency-style style:name="N10122P0" style:volatile="true" number:language="pt" number:country="PT">
      <number:number number:decimal-places="2" number:min-decimal-places="2" number:min-integer-digits="1" number:grouping="true"/>
      <number:text> </number:text>
      <number:currency-symbol number:language="pt" number:country="PT">€</number:currency-symbol>
    </number:currency-style>
    <number:currency-style style:name="N10122" number:language="pt" number:country="PT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pt" number:country="PT">€</number:currency-symbol>
      <style:map style:condition="value()&gt;=0" style:apply-style-name="N10122P0"/>
    </number:currency-style>
    <number:currency-style style:name="N20108P0" style:volatile="true" number:language="pt" number:country="BR">
      <number:currency-symbol number:language="pt" number:country="BR">R$</number:currency-symbol>
      <number:text> </number:text>
      <number:number number:decimal-places="3" number:min-decimal-places="3" number:min-integer-digits="1" number:grouping="true"/>
    </number:currency-style>
    <number:currency-style style:name="N20108" number:language="pt" number:country="BR">
      <style:text-properties fo:color="#ff0000"/>
      <number:text>-</number:text>
      <number:currency-symbol number:language="pt" number:country="BR">R$</number:currency-symbol>
      <number:text> </number:text>
      <number:number number:decimal-places="3" number:min-decimal-places="3" number:min-integer-digits="1" number:grouping="true"/>
      <style:map style:condition="value()&gt;=0" style:apply-style-name="N20108P0"/>
    </number:currency-style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4-06-13T16:44:53.809000000</meta:creation-date>
    <meta:editing-duration>PT21H55M12S</meta:editing-duration>
    <meta:editing-cycles>44</meta:editing-cycles>
    <meta:generator>LibreOffice/7.0.3.1$Windows_X86_64 LibreOffice_project/d7547858d014d4cf69878db179d326fc3483e082</meta:generator>
    <dc:date>2026-08-10T10:54:30.695000000</dc:date>
    <meta:print-date>2026-08-10T10:54:28.740000000</meta:print-date>
    <meta:document-statistic meta:table-count="1" meta:image-count="1" meta:object-count="0" meta:page-count="2" meta:paragraph-count="36" meta:word-count="357" meta:character-count="2374" meta:non-whitespace-character-count="2045"/>
  </office:meta>
</office:document-meta>
</file>