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officeooo:rsid="00354eb2" officeooo:paragraph-rsid="00354eb2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1pt" fo:language="pt" fo:country="BR" fo:font-style="normal" fo:font-weight="bold" officeooo:rsid="00add012" officeooo:paragraph-rsid="00add012" fo:background-color="transparent" style:font-size-asian="11pt" style:font-style-asian="normal" style:font-weight-asian="bold" style:font-name-complex="Arial" style:font-size-complex="11pt" style:font-style-complex="normal" style:font-weight-complex="bold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0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54eb2" style:font-size-asian="12pt" style:font-style-asian="normal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add012" style:font-size-asian="12pt" style:font-style-asian="normal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1pt" fo:language="pt" fo:country="BR" fo:font-style="normal" fo:font-weight="normal" officeooo:rsid="0003c192" officeooo:paragraph-rsid="0016c800" fo:background-color="transparent" style:font-size-asian="11pt" style:font-style-asian="normal" style:font-weight-asian="normal" style:font-name-complex="Arial" style:font-size-complex="11pt" style:font-style-complex="normal" style:font-weight-complex="bold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c3ed76"/>
    </style:style>
    <style:style style:name="P14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b7e8b4" style:font-size-asian="12pt" style:font-style-asian="normal" style:font-weight-asian="normal" style:font-size-complex="12pt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b8cfa3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be4c66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bf400b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3677a1" fo:background-color="#ffff00" loext:char-shading-value="0" style:font-size-asian="12pt" style:font-style-asian="normal" style:font-weight-asian="normal" style:font-size-complex="12pt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bd1d71" fo:background-color="#ffff00" loext:char-shading-value="0" style:font-size-asian="12pt" style:font-style-asian="normal" style:font-weight-asian="normal" style:font-size-complex="12pt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be4c66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size-complex="12pt" style:font-weight-complex="normal"/>
    </style:style>
    <style:style style:name="T12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13" style:family="text">
      <style:text-properties style:use-window-font-color="true" loext:opacity="0%" style:font-name="Calibri" fo:font-size="12pt" fo:language="pt" fo:country="BR" fo:font-style="normal" fo:font-weight="bold" officeooo:rsid="003677a1" style:font-size-asian="12pt" style:font-style-asian="normal" style:font-weight-asian="bold" style:font-size-complex="12pt" style:font-weight-complex="bold"/>
    </style:style>
    <style:style style:name="T14" style:family="text">
      <style:text-properties style:use-window-font-color="true" loext:opacity="0%" style:font-name="Calibri" fo:font-size="12pt" fo:language="pt" fo:country="BR" fo:font-style="normal" fo:font-weight="bold" officeooo:rsid="003920ae" style:font-size-asian="12pt" style:font-style-asian="normal" style:font-weight-asian="bold" style:font-size-complex="12pt" style:font-weight-complex="bold"/>
    </style:style>
    <style:style style:name="T15" style:family="text">
      <style:text-properties style:use-window-font-color="true" loext:opacity="0%" style:font-name="Calibri" fo:font-size="12pt" fo:language="pt" fo:country="BR" fo:font-style="normal" fo:font-weight="bold" officeooo:rsid="00b7e8b4" style:font-size-asian="12pt" style:font-style-asian="normal" style:font-weight-asian="bold" style:font-size-complex="12pt" style:font-weight-complex="bold"/>
    </style:style>
    <style:style style:name="T16" style:family="text">
      <style:text-properties style:use-window-font-color="true" loext:opacity="0%" style:font-name="Calibri" fo:font-size="12pt" fo:language="pt" fo:country="BR" fo:font-style="normal" fo:font-weight="bold" officeooo:rsid="00be4c66" style:font-size-asian="12pt" style:font-style-asian="normal" style:font-weight-asian="bold" style:font-size-complex="12pt" style:font-weight-complex="bold"/>
    </style:style>
    <style:style style:name="T17" style:family="text">
      <style:text-properties style:use-window-font-color="true" loext:opacity="0%" style:font-name="Calibri" fo:font-size="12pt" fo:language="pt" fo:country="BR" fo:font-style="normal" fo:font-weight="bold" officeooo:rsid="00bf400b" style:font-size-asian="12pt" style:font-style-asian="normal" style:font-weight-asian="bold" style:font-size-complex="12pt" style:font-weight-complex="bold"/>
    </style:style>
    <style:style style:name="T18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19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20" style:family="text">
      <style:text-properties style:use-window-font-color="true" loext:opacity="0%" style:font-name="Calibri" fo:font-size="12pt" fo:language="pt" fo:country="BR" fo:font-style="normal" fo:font-weight="bold" officeooo:rsid="00be4c66" style:font-size-asian="12pt" style:font-style-asian="normal" style:font-weight-asian="bold" style:font-size-complex="12pt"/>
    </style:style>
    <style:style style:name="T21" style:family="text">
      <style:text-properties officeooo:rsid="00add012"/>
    </style:style>
    <style:style style:name="T22" style:family="text">
      <style:text-properties officeooo:rsid="00bf400b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8">PREFEITURA MUNICIPAL DE TRAMANDAÍ</text:p>
      <text:p text:style-name="P7">Secretaria Municipal De Administração </text:p>
      <text:p text:style-name="P6"/>
      <text:p text:style-name="P1"><draw:line text:anchor-type="paragraph" draw:z-index="1" draw:name="Linha horizontal 1" draw:style-name="gr1" draw:text-style-name="P14" svg:x1="0.933cm" svg:y1="0.233cm" svg:x2="16.147cm" svg:y2="0.233cm"><text:p/></draw:line></text:p>
      <text:p text:style-name="P2"/>
      <text:p text:style-name="P3"><text:span text:style-name="T12">ATA DE SESSÃO DE ABERTURA DE PRO</text:span><text:span text:style-name="T18">P</text:span><text:span text:style-name="T12">OSTAS DISPENSA DE LICITAÇÃO Nº </text:span><text:span text:style-name="T20">68</text:span><text:span text:style-name="T12">/202</text:span><text:span text:style-name="T19">6</text:span></text:p>
      <text:p text:style-name="P10"/>
      <text:p text:style-name="P13"><text:span text:style-name="T1">Aos </text:span><text:span text:style-name="T4">dezenove</text:span><text:span text:style-name="T1"> dias do mês de </text:span><text:span text:style-name="T2">junho</text:span><text:span text:style-name="T1"> do ano de dois mil e vinte e seis, às </text:span><text:span text:style-name="T4">quatorze</text:span><text:span text:style-name="T1"> horas, nas dependências da Prefeitura Municipal de Tramandaí, situada na Avenida da Igreja, nº 346, Centro, </text:span><text:span text:style-name="T8">procedeu a Agente de Contratação, </text:span><text:span text:style-name="T9">designada pela Portaria nº 479/2026, </text:span><text:span text:style-name="T8">à abertura </text:span><text:span text:style-name="T9">das propostas referentes à Dispensa de Licitação nº </text:span><text:span text:style-name="T10">68</text:span><text:span text:style-name="T9">/2026, Processo Administrativo nº </text:span><text:span text:style-name="T10">28.691/2026</text:span><text:span text:style-name="T1">, cujo objeto consiste na </text:span><text:span text:style-name="T4">aquisição de madeira roliça de eucalipto tratado com comprimento de 8 metros, destinada a substituição de postes de iluminação pública</text:span><text:span text:style-name="T1">, com fundamento no art. 75, inciso II, da Lei Federal nº 14.133/2021. Registra-se que foram acostadas aos autos 0</text:span><text:span text:style-name="T4">3</text:span><text:span text:style-name="T1"> (</text:span><text:span text:style-name="T4">três</text:span><text:span text:style-name="T1">) proposta</text:span><text:span text:style-name="T4">s</text:span><text:span text:style-name="T1"> física</text:span><text:span text:style-name="T4">s</text:span><text:span text:style-name="T1">, encaminhadas pela Secretaria d</text:span><text:span text:style-name="T4">e Obras</text:span><text:span text:style-name="T1">, conforme folha</text:span><text:span text:style-name="T4">s </text:span><text:span text:style-name="T6"><text:s/></text:span><text:span text:style-name="T7">39</text:span><text:span text:style-name="T11">, b</text:span><text:span text:style-name="T1">em como 0</text:span><text:span text:style-name="T2">1</text:span><text:span text:style-name="T1"> (</text:span><text:span text:style-name="T2">uma</text:span><text:span text:style-name="T1">) proposta recebida por meio eletrônico, conforme folha </text:span><text:span text:style-name="T7">75</text:span><text:span text:style-name="T1">. Após a abertura e análise das propostas, verificou-se que a empresa </text:span><text:span text:style-name="T16">TRATA TREVO MADEIRAS LTDA</text:span><text:span text:style-name="T1">, inscrita no CNPJ sob o nº </text:span><text:span text:style-name="T4">23.889.068/0001-79</text:span><text:span text:style-name="T1">, apresentou valor global de </text:span><text:span text:style-name="T13">R$ </text:span><text:span text:style-name="T16">12.880,00</text:span><text:span text:style-name="T1"> (</text:span><text:span text:style-name="T4">doze mil e oitocentos e oitenta reais</text:span><text:span text:style-name="T1">); empresa </text:span><text:span text:style-name="T16">AIROLDI MADEIRAS</text:span><text:span text:style-name="T1">, inscrita no CNPJ sob o nº </text:span><text:span text:style-name="T4">29.151.068/0001-53</text:span><text:span text:style-name="T1">, apresentou valor global de </text:span><text:span text:style-name="T13">R$ </text:span><text:span text:style-name="T16">13.800,00</text:span><text:span text:style-name="T1"> (</text:span><text:span text:style-name="T4">treze mil e oitocentos reais</text:span><text:span text:style-name="T1">); </text:span><text:span text:style-name="T17">SERRARIA TREVO</text:span><text:span text:style-name="T5">, </text:span><text:span text:style-name="T1"><text:s/>inscrita no CNPJ sob o nº </text:span><text:span text:style-name="T5">94.787.736/0001-03</text:span><text:span text:style-name="T1">, apresentou valor global de </text:span><text:span text:style-name="T13">R$ </text:span><text:span text:style-name="T17">14.490,00</text:span><text:span text:style-name="T1"> (</text:span><text:span text:style-name="T5">quatorze mil e quatrocentos e noventa reais</text:span><text:span text:style-name="T1">), </text:span><text:span text:style-name="T5">e a empresa </text:span><text:span text:style-name="T17">B2G INTERMEDIAÇÕES DE NEGÓCIOS LTDA</text:span><text:span text:style-name="T5"> </text:span><text:span text:style-name="T1">apresentou valor global de </text:span><text:span text:style-name="T13">R$ </text:span><text:span text:style-name="T17">13.501,92</text:span><text:span text:style-name="T1"> (</text:span><text:span text:style-name="T5">quatorze mil e quatrocentos e noventa reais</text:span><text:span text:style-name="T1">). <text:s/>Identificada a proposta mais vantajosa, procedeu-se à análise da documentação de habilitação da empresa </text:span><text:span text:style-name="T13"><text:s/></text:span><text:span text:style-name="T16">TRATA TREVO MADEIRAS LTDA</text:span><text:span text:style-name="T14">, </text:span><text:span text:style-name="T2">verificando que a mesma estava com débitos com o Município de Tramandaí, estando portanto em desacordo</text:span><text:span text:style-name="T15"> </text:span><text:span text:style-name="T1">com as exigências da Lei nº 14.133/2021 e do Decreto Municipal nº 5.157/2023, </text:span><text:span text:style-name="T2">assim passamos a análise da documentação do segundo colocado a empresa </text:span><text:span text:style-name="T17">B2G INTERMEDIAÇÕES DE NEGÓCIOS LTDA, </text:span><text:span text:style-name="T2">a qual apresentou proposta válida abaixo do valor estimado para esta contratação, </text:span><text:span text:style-name="T1">constatando-se que a mesma se encontra em conformidade com as exigências da Lei nº 14.133/2021 e do Decreto Municipal nº 5.157/2023.</text:span><text:span text:style-name="T2"> </text:span><text:span text:style-name="T3">D</text:span><text:span text:style-name="T1">iante do exposto, a presente Dispensa de Licitação é encaminhada à autoridade competente para análise e deliberação quanto à autorização da contratação. Nada mais havendo a tratar, lavra-se a presente ata, que segue devidamente assinada. </text:span></text:p>
      <text:p text:style-name="P11"/>
      <text:p text:style-name="P12"/>
      <text:p text:style-name="P5">Cristiane Cardoso da Silva</text:p>
      <text:p text:style-name="P4">Agente de Contratação</text:p>
      <text:p text:style-name="P4">Portaria nº <text:span text:style-name="T21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3H19M15S</meta:editing-duration>
    <meta:editing-cycles>48</meta:editing-cycles>
    <meta:generator>LibreOffice/7.0.3.1$Windows_X86_64 LibreOffice_project/d7547858d014d4cf69878db179d326fc3483e082</meta:generator>
    <dc:date>2026-06-22T15:04:32.529000000</dc:date>
    <meta:print-date>2026-06-22T12:43:28.331000000</meta:print-date>
    <meta:document-statistic meta:table-count="0" meta:image-count="1" meta:object-count="0" meta:page-count="1" meta:paragraph-count="8" meta:word-count="391" meta:character-count="2571" meta:non-whitespace-character-count="2182"/>
  </office:meta>
</office:document-meta>
</file>