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officeooo:rsid="00354eb2" officeooo:paragraph-rsid="00354eb2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1pt" fo:language="pt" fo:country="BR" fo:font-style="normal" fo:font-weight="bold" officeooo:rsid="00add012" officeooo:paragraph-rsid="00add012" fo:background-color="transparent" style:font-size-asian="11pt" style:font-style-asian="normal" style:font-weight-asian="bold" style:font-name-complex="Arial" style:font-size-complex="11pt" style:font-style-complex="normal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1pt" fo:language="pt" fo:country="BR" fo:font-style="normal" fo:font-weight="normal" officeooo:rsid="0003c192" officeooo:paragraph-rsid="0016c800" fo:background-color="transparent" style:font-size-asian="11pt" style:font-style-asian="normal" style:font-weight-asian="normal" style:font-name-complex="Arial" style:font-size-complex="11pt" style:font-style-complex="normal" style:font-weight-complex="bold"/>
    </style:style>
    <style:style style:name="P7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1pt" fo:language="pt" fo:country="BR" fo:font-style="normal" fo:font-weight="normal" officeooo:rsid="0003c192" officeooo:paragraph-rsid="00add012" fo:background-color="transparent" style:font-size-asian="11pt" style:font-style-asian="normal" style:font-weight-asian="normal" style:font-name-complex="Arial" style:font-size-complex="11pt" style:font-style-complex="normal" style:font-weight-complex="bold"/>
    </style:style>
    <style:style style:name="P8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bb2454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3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b8a486" style:font-size-asian="12pt" style:font-style-asian="normal" style:font-weight-asian="normal" style:font-size-complex="12pt" style:font-weight-complex="normal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b944b2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baf9ca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bb2454" style:font-size-asian="12pt" style:font-style-asian="normal" style:font-weight-asian="normal" style:font-size-complex="12pt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beaa1e" style:font-size-asian="12pt" style:font-style-asian="normal" style:font-weight-asian="normal" style:font-size-complex="12pt" style:font-weight-complex="normal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c823b4" style:font-size-asian="12pt" style:font-style-asian="normal" style:font-weight-asian="normal" style:font-size-complex="12pt" style:font-weight-complex="normal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03c19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b8a486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1" style:family="text">
      <style:text-properties style:use-window-font-color="true" loext:opacity="0%" style:font-name="Calibri" fo:font-size="12pt" fo:language="pt" fo:country="BR" fo:font-style="normal" fo:font-weight="normal" officeooo:rsid="00c823b4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2" style:family="text">
      <style:text-properties style:use-window-font-color="true" loext:opacity="0%" style:font-name="Calibri" fo:font-size="12pt" fo:language="pt" fo:country="BR" fo:font-style="normal" fo:font-weight="normal" officeooo:rsid="00baf9ca" fo:background-color="transparent" loext:char-shading-value="0" style:font-size-asian="12pt" style:font-style-asian="normal" style:font-weight-asian="normal" style:font-size-complex="12pt" style:font-weight-complex="normal"/>
    </style:style>
    <style:style style:name="T13" style:family="text">
      <style:text-properties style:use-window-font-color="true" loext:opacity="0%" style:font-name="Calibri" fo:font-size="12pt" fo:language="pt" fo:country="BR" fo:font-style="normal" fo:font-weight="normal" officeooo:rsid="00beaa1e" fo:background-color="transparent" loext:char-shading-value="0" style:font-size-asian="12pt" style:font-style-asian="normal" style:font-weight-asian="normal" style:font-size-complex="12pt" style:font-weight-complex="normal"/>
    </style:style>
    <style:style style:name="T14" style:family="text">
      <style:text-properties style:use-window-font-color="true" loext:opacity="0%" style:font-name="Calibri" fo:font-size="12pt" fo:language="pt" fo:country="BR" fo:font-style="normal" fo:font-weight="bold" style:font-size-asian="12pt" style:font-style-asian="normal" style:font-weight-asian="bold" style:font-size-complex="12pt"/>
    </style:style>
    <style:style style:name="T15" style:family="text">
      <style:text-properties style:use-window-font-color="true" loext:opacity="0%" style:font-name="Calibri" fo:font-size="12pt" fo:language="pt" fo:country="BR" fo:font-style="normal" fo:font-weight="bold" officeooo:rsid="00baf9ca" style:font-size-asian="12pt" style:font-style-asian="normal" style:font-weight-asian="bold" style:font-size-complex="12pt" style:font-weight-complex="bold"/>
    </style:style>
    <style:style style:name="T16" style:family="text">
      <style:text-properties style:use-window-font-color="true" loext:opacity="0%" style:font-name="Calibri" fo:font-size="12pt" fo:language="pt" fo:country="BR" fo:font-style="normal" fo:font-weight="bold" officeooo:rsid="00bb2454" style:font-size-asian="12pt" style:font-style-asian="normal" style:font-weight-asian="bold" style:font-size-complex="12pt" style:font-weight-complex="bold"/>
    </style:style>
    <style:style style:name="T17" style:family="text">
      <style:text-properties style:use-window-font-color="true" loext:opacity="0%" style:font-name="Calibri" fo:font-size="12pt" fo:language="pt" fo:country="BR" fo:font-style="normal" fo:font-weight="bold" officeooo:rsid="0035d3b5" style:font-size-asian="12pt" style:font-style-asian="normal" style:font-weight-asian="bold" style:font-size-complex="12pt"/>
    </style:style>
    <style:style style:name="T18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/>
    </style:style>
    <style:style style:name="T19" style:family="text">
      <style:text-properties style:use-window-font-color="true" loext:opacity="0%" style:font-name="Calibri" fo:font-size="12pt" fo:language="pt" fo:country="BR" fo:font-style="normal" fo:font-weight="bold" officeooo:rsid="00b8a486" style:font-size-asian="12pt" style:font-style-asian="normal" style:font-weight-asian="bold" style:font-size-complex="12pt"/>
    </style:style>
    <style:style style:name="T20" style:family="text">
      <style:text-properties style:use-window-font-color="true" loext:opacity="0%" style:font-name="Calibri" fo:font-size="12pt" fo:language="pt" fo:country="BR" fo:font-style="normal" fo:font-weight="bold" officeooo:rsid="00c823b4" style:font-size-asian="12pt" style:font-style-asian="normal" style:font-weight-asian="bold" style:font-size-complex="12pt"/>
    </style:style>
    <style:style style:name="T21" style:family="text">
      <style:text-properties officeooo:rsid="00add012"/>
    </style:style>
    <style:style style:name="T22" style:family="text">
      <style:text-properties officeooo:rsid="00c823b4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11">PREFEITURA MUNICIPAL DE TRAMANDAÍ</text:p>
      <text:p text:style-name="P10">Secretaria Municipal De Administração </text:p>
      <text:p text:style-name="P9"/>
      <text:p text:style-name="P1"><draw:line text:anchor-type="paragraph" draw:z-index="1" draw:name="Linha horizontal 1" draw:style-name="gr1" draw:text-style-name="P13" svg:x1="0.933cm" svg:y1="0.233cm" svg:x2="16.147cm" svg:y2="0.233cm"><text:p/></draw:line></text:p>
      <text:p text:style-name="P2"/>
      <text:p text:style-name="P3"><text:span text:style-name="T14">ATA DE SESSÃO DE ABERTURA DE PRO</text:span><text:span text:style-name="T17">P</text:span><text:span text:style-name="T14">OSTAS DISPENSA DE LICITAÇÃO Nº </text:span><text:span text:style-name="T19">5</text:span><text:span text:style-name="T20">4</text:span><text:span text:style-name="T14">/202</text:span><text:span text:style-name="T18">6</text:span></text:p>
      <text:p text:style-name="P8"><text:span text:style-name="T1">Aos </text:span><text:span text:style-name="T7">doze</text:span><text:span text:style-name="T1"> dias do mês de maio do ano de dois mil e vinte e seis, às </text:span><text:span text:style-name="T7">quatorze</text:span><text:span text:style-name="T1"> horas, nas dependências da Prefeitura Municipal de Tramandaí, situada na Avenida da Igreja, nº 346, Centro, </text:span><text:span text:style-name="T8">procedeu a Agente de Contratação, </text:span><text:span text:style-name="T9">designada pela Portaria nº 479/2026, </text:span><text:span text:style-name="T8">à abertura </text:span><text:span text:style-name="T9">das propostas referentes à Dispensa de Licitação nº </text:span><text:span text:style-name="T10">5</text:span><text:span text:style-name="T11">4</text:span><text:span text:style-name="T9">/2026, Processo Administrativo nº </text:span><text:span text:style-name="T11">25.693</text:span><text:span text:style-name="T10">/2026</text:span><text:span text:style-name="T1">, cujo objeto consiste na </text:span><text:span text:style-name="T7">de madeiras, para revitalização do trapiche localizado no Parque Municipal de Eventos Dr. Eliseu lemos Padilha</text:span><text:span text:style-name="T1">, com fundamento no art. 75, inciso II, da Lei Federal nº 14.133/2021. Registra-se que foram acostadas ao </text:span><text:span text:style-name="T2">processo</text:span><text:span text:style-name="T1"> 0</text:span><text:span text:style-name="T7">3</text:span><text:span text:style-name="T1"> </text:span><text:span text:style-name="T7">(três</text:span><text:span text:style-name="T1">) proposta</text:span><text:span text:style-name="T7">s</text:span><text:span text:style-name="T1"> física</text:span><text:span text:style-name="T7">s (orçamentos)</text:span><text:span text:style-name="T1">, encaminhadas pela Secretaria de </text:span><text:span text:style-name="T7">Turismo</text:span><text:span text:style-name="T1">, conforme folha </text:span><text:span text:style-name="T2">51</text:span><text:span text:style-name="T1">, bem como 0</text:span><text:span text:style-name="T2">1</text:span><text:span text:style-name="T1"> (</text:span><text:span text:style-name="T2">uma</text:span><text:span text:style-name="T1">) proposta recebida por meio eletrônico, conforme folha </text:span><text:span text:style-name="T6">84</text:span><text:span text:style-name="T1">. </text:span><text:span text:style-name="T3"><text:s/>Considerando que a presente dispensa foi realizada por item, totalizando 11 (onze), e tendo em vista que os itens 1, 4, 8, 9, 10 e 11 não obtiveram propostas, segue, abaixo, o resultado dos itens remanescentes. </text:span><text:span text:style-name="T1">Após a abertura e análise das propostas, verificou-se que a empresa </text:span><text:span text:style-name="T16">REJUVI ATACADISTA LTDA</text:span><text:span text:style-name="T1"> inscrita no CNPJ sob o nº </text:span><text:span text:style-name="T3">53.824.879/0001-52</text:span><text:span text:style-name="T1">, apresentou </text:span><text:span text:style-name="T3">proposta para o item 02, o valor unitário de R$ 53,56 </text:span><text:span text:style-name="T5">(cinquenta e três reais e cinquenta e seis centavos)</text:span><text:span text:style-name="T3">, no item 03, o valor unitário de R$ 26,62 </text:span><text:span text:style-name="T5">(vinte e seis reais e sessenta e dois centavos)</text:span><text:span text:style-name="T3">, no item 05, no valor unitário de R$ 460,00 </text:span><text:span text:style-name="T5">(quatrocentos e sessenta reais)</text:span><text:span text:style-name="T3">, no item 06, no valor unitário de R$ 196,55 </text:span><text:span text:style-name="T5">(cento e noventa e seis reais e cinquenta e cinco centavos)</text:span><text:span text:style-name="T3"> e item 07, no valor unitário de R$ 76,26 </text:span><text:span text:style-name="T5">(setenta e seis reais e vinte e seis centavos)</text:span><text:span text:style-name="T3">, </text:span><text:span text:style-name="T4">e a empresa </text:span><text:span text:style-name="T15">B2G CONSTRUÇÕES E SERVIÇOS LTDA </text:span><text:span text:style-name="T1">inscrita no CNPJ sob o nº </text:span><text:span text:style-name="T5">59.059.559/0001-30</text:span><text:span text:style-name="T4"> apresentou proposta para o item 7, no valor unitário de R$ 71,90 </text:span><text:span text:style-name="T5">(setenta e um reais e noventa centavos)</text:span><text:span text:style-name="T4">. Contudo, conforme consta à</text:span><text:span text:style-name="T12"> fl. </text:span><text:span text:style-name="T13">82</text:span><text:span text:style-name="T12">, desistiu d</text:span><text:span text:style-name="T4">o fornecimento do objeto por não possuir o atestado de capacidade de fornecimento exigido no subitem 3.1.8 do edital. </text:span><text:span text:style-name="T1">Identificada a proposta mais vantajosa, procedeu-se à análise da documentação de habilitação da empresa </text:span><text:span text:style-name="T16">REJUVI ATACADISTA LTDA</text:span><text:span text:style-name="T1">, constatando-se que a mesma se encontra em conformidade com as exigências da Lei nº 14.133/2021 e do Decreto Municipal nº 5.157/2023. Diante do exposto, a presente Dispensa de Licitação é encaminhada à autoridade competente para análise e deliberação quanto à autorização da contratação. Nada mais havendo a tratar, lavra-se a presente ata, que segue devidamente assinada. </text:span></text:p>
      <text:p text:style-name="P7"/>
      <text:p text:style-name="P6"/>
      <text:p text:style-name="P5">Cristiane Cardoso da Silva</text:p>
      <text:p text:style-name="P4">Agente de Contratação</text:p>
      <text:p text:style-name="P4">Portaria nº <text:span text:style-name="T21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7DT11H4M14S</meta:editing-duration>
    <meta:editing-cycles>50</meta:editing-cycles>
    <meta:generator>LibreOffice/7.0.3.1$Windows_X86_64 LibreOffice_project/d7547858d014d4cf69878db179d326fc3483e082</meta:generator>
    <dc:date>2026-05-26T16:50:05.381000000</dc:date>
    <meta:print-date>2026-03-17T11:26:04.821000000</meta:print-date>
    <meta:document-statistic meta:table-count="0" meta:image-count="1" meta:object-count="0" meta:page-count="1" meta:paragraph-count="8" meta:word-count="438" meta:character-count="2714" meta:non-whitespace-character-count="2281"/>
  </office:meta>
</office:document-meta>
</file>